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d098a07f19814ac667ba30f93b8494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quatro"/>L'enveloppe de distribution quadro de Hager existe en différentes tailles ce qui permet d'adapter la taille du tableau au nombre de modules à intègrer ou à l'emplacement disponible pour l'installer.</text:p>
      <text:p text:style-name="Text_20_body"><draw:frame draw:style-name="media" draw:name="0" text:anchor-type="as-char" draw:z-index="0" svg:width="25.029583333333cm" style:rel-width="100%" svg:height="15.875cm" style:rel-height="scale"><draw:image xlink:href="Pictures/7d098a07f19814ac667ba30f93b84943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quatro</dc:title>
  </office:meta>
</office:document-meta>
</file>