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e37309cc2266883577d102ae62010b.jpg"/>
  <manifest:file-entry manifest:media-type="image/jpeg" manifest:full-path="Pictures/110647715eeb282e88582b7d55fde019.jpg"/>
  <manifest:file-entry manifest:media-type="image/jpeg" manifest:full-path="Pictures/05ac45570b00d8d98d92363ee9fb0526.jpg"/>
  <manifest:file-entry manifest:media-type="image/jpeg" manifest:full-path="Pictures/b1c65b20cc79b4e7fbfb64d1648d5d85.jpg"/>
  <manifest:file-entry manifest:media-type="image/jpeg" manifest:full-path="Pictures/476aadbe468061ed4c0dddda588c4f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er_une_lampe_sur_un_bouton"/><text:bookmark-start text:name="__RefHeading___programmation_d_un_bouton_standard_1"/><text:bookmark-start text:name="programmation_d_un_bouton_standard"/>Programmation d'un bouton standard<text:bookmark-end text:name="__RefHeading___programmation_d_un_bouton_standard_1"/><text:bookmark-end text:name="programmation_d_un_bouton_standard"/></text:h>
      <text:h text:style-name="Heading_20_4" text:outline-level="4"><text:bookmark-start text:name="__RefHeading___ajouter_une_regle_2"/><text:bookmark-start text:name="ajouter_une_regle"/>Ajouter une règle<text:bookmark-end text:name="__RefHeading___ajouter_une_regle_2"/><text:bookmark-end text:name="ajouter_une_regle"/></text:h>
      <text:p text:style-name="Text_20_body">Dans un premier temps il faut ajouter une règle, pour cela il suffit de sélectionner le bouton standard sur le quel vous voulez programmer votre sortie ensuite appuyer sur <draw:frame draw:style-name="media" draw:name="0" text:anchor-type="as-char" draw:z-index="0" svg:width="0.79375cm" svg:height="0.49609375cm"><draw:image xlink:href="Pictures/eae37309cc2266883577d102ae62010b.jpg" xlink:type="simple" xlink:show="embed" xlink:actuate="onLoad"/></draw:frame> dans la partie des règles pour créer cette règle. </text:p>
      <text:p text:style-name="Text_20_body"><draw:frame draw:style-name="mediacenter" draw:name="1" text:anchor-type="paragraph" draw:z-index="1" svg:width="19.84375cm" style:rel-width="100%" svg:height="12.49898538961cm" style:rel-height="scale"><draw:image xlink:href="Pictures/110647715eeb282e88582b7d55fde019.jpg" xlink:type="simple" xlink:show="embed" xlink:actuate="onLoad"/></draw:frame></text:p>
      <text:h text:style-name="Heading_20_4" text:outline-level="4"><text:bookmark-start text:name="__RefHeading___ajouter_les_conditions_et_les_actions_dans_une_regle_3"/><text:bookmark-start text:name="ajouter_les_conditions_et_les_actions_dans_une_regle"/>Ajouter les conditions et les actions dans une règle<text:bookmark-end text:name="__RefHeading___ajouter_les_conditions_et_les_actions_dans_une_regle_3"/><text:bookmark-end text:name="ajouter_les_conditions_et_les_actions_dans_une_regle"/></text:h>
      <text:p text:style-name="Text_20_body">Une fois la règle créée il faut créer la condition et l'action pour que la sortie soit activé, pour cela sélectionnez à nouveau le bouton et faite le glisser dans la partie condition. Sélectionnez ensuite la sortie que vous souhaitez activer, faite la glisser dans la partie action.  </text:p>
      <text:p text:style-name="Text_20_body"><draw:frame draw:style-name="mediacenter" draw:name="2" text:anchor-type="paragraph" draw:z-index="2" svg:width="19.84375cm" style:rel-width="100%" svg:height="14.242286392405cm" style:rel-height="scale"><draw:image xlink:href="Pictures/05ac45570b00d8d98d92363ee9fb0526.jpg" xlink:type="simple" xlink:show="embed" xlink:actuate="onLoad"/></draw:frame></text:p>
      <text:h text:style-name="Heading_20_4" text:outline-level="4"><text:bookmark-start text:name="__RefHeading___parametrer_les_conditions_4"/><text:bookmark-start text:name="parametrer_les_conditions"/>Paramétrer les conditions<text:bookmark-end text:name="__RefHeading___parametrer_les_conditions_4"/><text:bookmark-end text:name="parametrer_les_conditions"/></text:h>
      <text:p text:style-name="Text_20_body">Pour paramétrer les conditions il faut faire un simple clique sur la condition, la page ci-dessous apparait.</text:p>
      <text:p text:style-name="Text_20_body"><draw:frame draw:style-name="mediacenter" draw:name="3" text:anchor-type="paragraph" draw:z-index="3" svg:width="19.84375cm" style:rel-width="100%" svg:height="13.925007735149cm" style:rel-height="scale"><draw:image xlink:href="Pictures/b1c65b20cc79b4e7fbfb64d1648d5d85.jpg" xlink:type="simple" xlink:show="embed" xlink:actuate="onLoad"/></draw:frame>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Pour un bouton ont utilise uniquement l'opération “ == ”, ce qui signifie que quand la valeur sera remplie la sortie sera activée. Pour le paramétrage de la valeur d'un bouton standard trois possibilités sont possible: Activé, désactivé, les deux.</text:p>
      <text:p text:style-name="Text_20_body">Activé: l'action sera activé à l'appui sur le bouton</text:p>
      <text:p text:style-name="Text_20_body">Désactivé: l'action sera activé au relâchement du bouton </text:p>
      <text:p text:style-name="Text_20_body">Les deux: l'action sera activé à l'appui et au relâchement</text:p>
      <text:h text:style-name="Heading_20_4" text:outline-level="4"><text:bookmark-start text:name="__RefHeading___parametrer_les_actions_6"/><text:bookmark-start text:name="parametrer_les_actions"/>Paramétrer les actions<text:bookmark-end text:name="__RefHeading___parametrer_les_actions_6"/><text:bookmark-end text:name="parametrer_les_actions"/></text:h>
      <text:p text:style-name="Text_20_body">Pour paramétrer les actions il faut faire un simple clique sur l'action (volet, lumière,...) dans la partie action, la page ci-dessous apparait.</text:p>
      <text:p text:style-name="Text_20_body"><draw:frame draw:style-name="mediacenter" draw:name="4" text:anchor-type="paragraph" draw:z-index="4" svg:width="19.84375cm" style:rel-width="100%" svg:height="15.042052469136cm" style:rel-height="scale"><draw:image xlink:href="Pictures/476aadbe468061ed4c0dddda588c4f6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grammer_une_lampe_sur_un_bouton</dc:title>
  </office:meta>
</office:document-meta>
</file>