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0b385446db89cd1a9d79dc2e9016fd.png"/>
  <manifest:file-entry manifest:media-type="image/png" manifest:full-path="Pictures/7d3dc7e8fa132a786a07026e0e32c0fd.png"/>
  <manifest:file-entry manifest:media-type="image/png" manifest:full-path="Pictures/c22b8265065e479577f7a771a2eb699d.png"/>
  <manifest:file-entry manifest:media-type="image/png" manifest:full-path="Pictures/8d01d6ff43cf387375b94423c822b8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_de_passe"/><text:bookmark-start text:name="__RefHeading___mot_de_passe_1"/><text:bookmark-start text:name="mot_de_passe"/>Mot de passe<text:bookmark-end text:name="__RefHeading___mot_de_passe_1"/><text:bookmark-end text:name="mot_de_pass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2c0b385446db89cd1a9d79dc2e9016fd.png" xlink:type="simple" xlink:show="embed" xlink:actuate="onLoad"/></draw:frame>
<text:line-break/><text:line-break/>
La gestion du mot de passe est importante pour chaque utilisateur car il est le seul détenteur de ce dernier.
<text:line-break/>
Pour modifier le mot de pass qui vous est donné lors de l'installation, il faut en premier lieu taper l'ancien mot de passe 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 puis saisir le nouveau mot de passe  <draw:frame draw:style-name="media" draw:name="2" text:anchor-type="as-char" draw:z-index="2" svg:width="0.52916666666667cm" svg:height="0.52916666666667cm"><draw:image xlink:href="Pictures/c22b8265065e479577f7a771a2eb699d.png" xlink:type="simple" xlink:show="embed" xlink:actuate="onLoad"/></draw:frame> et enfin confimer ce nouveau mot de passe <draw:frame draw:style-name="media" draw:name="3" text:anchor-type="as-char" draw:z-index="3" svg:width="0.52916666666667cm" svg:height="0.52916666666667cm"><draw:image xlink:href="Pictures/8d01d6ff43cf387375b94423c822b8a2.png" xlink:type="simple" xlink:show="embed" xlink:actuate="onLoad"/></draw:frame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t_de_passe</dc:title>
  </office:meta>
</office:document-meta>
</file>