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cb8a4988d9a70ab9d0239ecb033d42d.png"/>
  <manifest:file-entry manifest:media-type="image/png" manifest:full-path="Pictures/7d3dc7e8fa132a786a07026e0e32c0fd.png"/>
  <manifest:file-entry manifest:media-type="image/png" manifest:full-path="Pictures/c22b8265065e479577f7a771a2eb699d.png"/>
  <manifest:file-entry manifest:media-type="image/png" manifest:full-path="Pictures/b77405c573a469a7f5bf5b0156652a69.png"/>
  <manifest:file-entry manifest:media-type="image/png" manifest:full-path="Pictures/66b7adaf23f4b87cf150e6b97aade71f.png"/>
  <manifest:file-entry manifest:media-type="image/png" manifest:full-path="Pictures/4914b8918156ec2ba35d1a28b70639da.png"/>
  <manifest:file-entry manifest:media-type="image/png" manifest:full-path="Pictures/dcf78ddf0d1d3930a9a76be61989fa59.png"/>
  <manifest:file-entry manifest:media-type="image/png" manifest:full-path="Pictures/d405af7730a352f82dc9e171cc720f6d.png"/>
  <manifest:file-entry manifest:media-type="image/png" manifest:full-path="Pictures/78c745859f63478c4c4c9a2c308408f5.png"/>
  <manifest:file-entry manifest:media-type="image/png" manifest:full-path="Pictures/2c737c9caa016654c8451634cf9e2cd9.png"/>
  <manifest:file-entry manifest:media-type="image/png" manifest:full-path="Pictures/5b52d6b102b7ea0c17cf93ea0da59ec3.png"/>
  <manifest:file-entry manifest:media-type="image/png" manifest:full-path="Pictures/c0b6feca5dedf7582bfa33b0d8f1c540.png"/>
  <manifest:file-entry manifest:media-type="image/png" manifest:full-path="Pictures/c18c28db16c6807b4f689ca75118b040.png"/>
  <manifest:file-entry manifest:media-type="image/png" manifest:full-path="Pictures/76abe983c89d2ae244ec357fe98aa17c.png"/>
  <manifest:file-entry manifest:media-type="image/png" manifest:full-path="Pictures/ce321572db0190f212ccb041540b9e66.png"/>
  <manifest:file-entry manifest:media-type="image/png" manifest:full-path="Pictures/ac80e12e4babf49c68af6faaf8978fd9.png"/>
  <manifest:file-entry manifest:media-type="image/png" manifest:full-path="Pictures/8d01d6ff43cf387375b94423c822b8a2.png"/>
  <manifest:file-entry manifest:media-type="image/png" manifest:full-path="Pictures/2b6d8ac5f5ac748feae28fb3289de974.png"/>
  <manifest:file-entry manifest:media-type="image/png" manifest:full-path="Pictures/de8bd8a49da83d1c3bcdde2e448eda52.png"/>
  <manifest:file-entry manifest:media-type="image/png" manifest:full-path="Pictures/e4743d5ab84084fc4723e8761c2e2f5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ison"/><text:bookmark-start text:name="__RefHeading___ma_maison_1"/><text:bookmark-start text:name="ma_maison"/>Ma maison<text:bookmark-end text:name="__RefHeading___ma_maison_1"/><text:bookmark-end text:name="ma_maison"/></text:h>
      <text:p text:style-name="Text_20_body"><draw:frame draw:style-name="mediacenter" draw:name="0" text:anchor-type="paragraph" draw:z-index="0" svg:width="13.229166666667cm" svg:height="9.921875cm"><draw:image xlink:href="Pictures/acb8a4988d9a70ab9d0239ecb033d42d.png" xlink:type="simple" xlink:show="embed" xlink:actuate="onLoad"/></draw:frame>
<text:line-break/><text:line-break/></text:p>
      <text:p text:style-name="Text_20_body">C'est dans le menu  « Ma maison » que l'on peut piloter tout les éléments de la domotique pièce par pièce. Dans ce menu vous trouverez les icônes de chaque pièces de votre habitat avec comme seule  information la température ambiante de la pièce <draw:frame draw:style-name="media" draw:name="1" text:anchor-type="as-char" draw:z-index="1" svg:width="0.52916666666667cm" svg:height="0.52916666666667cm"><draw:image xlink:href="Pictures/7d3dc7e8fa132a786a07026e0e32c0fd.png" xlink:type="simple" xlink:show="embed" xlink:actuate="onLoad"/></draw:frame>. A savoir que si vous disposez de plusieurs pièces de même nature, ex : plusieurs chambres, c'est la température de la première pièce de la liste qui s 'affichera sur cette page. Les 6 principaux scénarios de la maison serons alors affichés dans leurs emplacements <draw:frame draw:style-name="media" draw:name="2" text:anchor-type="as-char" draw:z-index="2" svg:width="0.52916666666667cm" svg:height="0.52916666666667cm"><draw:image xlink:href="Pictures/c22b8265065e479577f7a771a2eb699d.png" xlink:type="simple" xlink:show="embed" xlink:actuate="onLoad"/></draw:frame> .
<text:line-break/><text:line-break/><text:line-break/></text:p>
      <text:h text:style-name="Heading_20_2" text:outline-level="2"><text:bookmark-start text:name="__RefHeading___apercu_des_pieces_et_details_des_pieces_2"/><text:bookmark-start text:name="apercu_des_pieces_et_details_des_pieces"/>Aperçu des pièces et détails des pièces<text:bookmark-end text:name="__RefHeading___apercu_des_pieces_et_details_des_pieces_2"/><text:bookmark-end text:name="apercu_des_pieces_et_details_des_pieces"/></text:h>
      <text:p text:style-name="Text_20_body"><text:line-break/><text:line-break/></text:p>
      <text:p text:style-name="Text_20_body"><draw:frame draw:style-name="mediacenter" draw:name="3" text:anchor-type="paragraph" draw:z-index="3" svg:width="13.229166666667cm" svg:height="9.921875cm"><draw:image xlink:href="Pictures/b77405c573a469a7f5bf5b0156652a69.png" xlink:type="simple" xlink:show="embed" xlink:actuate="onLoad"/></draw:frame>
<text:line-break/><text:line-break/></text:p>
      <text:p text:style-name="Text_20_body"><draw:frame draw:style-name="mediacenter" draw:name="4" text:anchor-type="paragraph" draw:z-index="4" svg:width="13.229166666667cm" svg:height="9.921875cm"><draw:image xlink:href="Pictures/66b7adaf23f4b87cf150e6b97aade71f.png" xlink:type="simple" xlink:show="embed" xlink:actuate="onLoad"/></draw:frame>
<text:line-break/><text:line-break/></text:p>
      <text:p text:style-name="Text_20_body">Pour avoir un aperçu des pièces et accéder aux commandes qui s'y rapporte il suffit d'appuyer sur l'icone de la pièce en question. S'affichera alors les scénarios qui se rapportent à cette pièce ainsi que les fonctions principales: consigne de température, éclairage etc.</text:p>
      <text:p text:style-name="Text_20_body">Pour afficher les détails des pièces , appuyer sur la touche  <draw:frame draw:style-name="media" draw:name="5" text:anchor-type="as-char" draw:z-index="5" svg:width="4.7625cm" svg:height="0.69495708154506cm"><draw:image xlink:href="Pictures/4914b8918156ec2ba35d1a28b70639da.png" xlink:type="simple" xlink:show="embed" xlink:actuate="onLoad"/></draw:frame> <draw:frame draw:style-name="media" draw:name="6" text:anchor-type="as-char" draw:z-index="6" svg:width="0.52916666666667cm" svg:height="0.52916666666667cm"><draw:image xlink:href="Pictures/dcf78ddf0d1d3930a9a76be61989fa59.png" xlink:type="simple" xlink:show="embed" xlink:actuate="onLoad"/></draw:frame> . L'icône de la pièce sera alors agrandie, la température ambiante de la pièce sera affichée au dessus de l'icône ainsi que les scénarios se rapportant à cette pièce. Certaines fonctions comme la variation d'éclairage et la gestion intelligente des volets ne sont pilotable que depuis ce mode détaillé. Dans le mode détaillé, vous pouvez switcher entre les pièces grâce à un système de flèchage horizontal pour changer de type de pièce et verticale pour changer entre les pièces de même type.
<text:line-break/><text:line-break/></text:p>
      <text:h text:style-name="Heading_20_3" text:outline-level="3"><text:bookmark-start text:name="__RefHeading___gestion_de_la_temperature_3"/><text:bookmark-start text:name="gestion_de_la_temperature"/>Gestion de la température<text:bookmark-end text:name="__RefHeading___gestion_de_la_temperature_3"/><text:bookmark-end text:name="gestion_de_la_temperature"/></text:h>
      <text:p text:style-name="Text_20_body"><text:line-break/></text:p>
      <text:p text:style-name="Text_20_body">Pour gérer la température, il faut augmenter ou diminuer la consigne selon ses souhaits à l'aide des touches <draw:frame draw:style-name="media" draw:name="7" text:anchor-type="as-char" draw:z-index="7" svg:width="0.52916666666667cm" svg:height="0.44097222222222cm"><draw:image xlink:href="Pictures/d405af7730a352f82dc9e171cc720f6d.png" xlink:type="simple" xlink:show="embed" xlink:actuate="onLoad"/></draw:frame> et  <draw:frame draw:style-name="media" draw:name="8" text:anchor-type="as-char" draw:z-index="8" svg:width="0.52916666666667cm" svg:height="0.44097222222222cm"><draw:image xlink:href="Pictures/78c745859f63478c4c4c9a2c308408f5.png" xlink:type="simple" xlink:show="embed" xlink:actuate="onLoad"/></draw:frame> <draw:frame draw:style-name="media" draw:name="9" text:anchor-type="as-char" draw:z-index="9" svg:width="0.52916666666667cm" svg:height="0.52916666666667cm"><draw:image xlink:href="Pictures/c22b8265065e479577f7a771a2eb699d.png" xlink:type="simple" xlink:show="embed" xlink:actuate="onLoad"/></draw:frame>
<text:line-break/><text:line-break/></text:p>
      <text:h text:style-name="Heading_20_3" text:outline-level="3"><text:bookmark-start text:name="__RefHeading___element_lumiere_4"/><text:bookmark-start text:name="element_lumiere"/>Élément lumière<text:bookmark-end text:name="__RefHeading___element_lumiere_4"/><text:bookmark-end text:name="element_lumiere"/></text:h>
      <text:p text:style-name="Text_20_body"><text:line-break/>
Les éléments de lumière classique s'activent et se désactivent simplement en touchant sur les touches <draw:frame draw:style-name="media" draw:name="10" text:anchor-type="as-char" draw:z-index="10" svg:width="0.52916666666667cm" svg:height="0.42333333333333cm"><draw:image xlink:href="Pictures/2c737c9caa016654c8451634cf9e2cd9.png" xlink:type="simple" xlink:show="embed" xlink:actuate="onLoad"/></draw:frame> pour activer et  <draw:frame draw:style-name="media" draw:name="11" text:anchor-type="as-char" draw:z-index="11" svg:width="0.52916666666667cm" svg:height="0.42333333333333cm"><draw:image xlink:href="Pictures/5b52d6b102b7ea0c17cf93ea0da59ec3.png" xlink:type="simple" xlink:show="embed" xlink:actuate="onLoad"/></draw:frame>pour désactiver<draw:frame draw:style-name="media" draw:name="12" text:anchor-type="as-char" draw:z-index="12" svg:width="0.52916666666667cm" svg:height="0.52916666666667cm"><draw:image xlink:href="Pictures/7d3dc7e8fa132a786a07026e0e32c0fd.png" xlink:type="simple" xlink:show="embed" xlink:actuate="onLoad"/></draw:frame> .
<text:line-break/><text:line-break/></text:p>
      <text:p text:style-name="Text_20_body"><draw:frame draw:style-name="mediacenter" draw:name="13" text:anchor-type="paragraph" draw:z-index="13" svg:width="8.5460416666667cm" svg:height="5.08cm"><draw:image xlink:href="Pictures/c0b6feca5dedf7582bfa33b0d8f1c540.png" xlink:type="simple" xlink:show="embed" xlink:actuate="onLoad"/></draw:frame>
<text:line-break/><text:line-break/></text:p>
      <text:p text:style-name="Text_20_body">Les éléments de lumières dotés de variation s'activent et désactivent de la même manière mais l'intensité se règle en appuyant sur la touche  <draw:frame draw:style-name="media" draw:name="14" text:anchor-type="as-char" draw:z-index="14" svg:width="0.52916666666667cm" svg:height="0.42333333333333cm"><draw:image xlink:href="Pictures/c18c28db16c6807b4f689ca75118b040.png" xlink:type="simple" xlink:show="embed" xlink:actuate="onLoad"/></draw:frame> puis en en déplaçant le curseur sur l'intensité souhaitée.
<text:line-break/></text:p>
      <text:p text:style-name="Text_20_body">Les élément de lumière RGB s'activent, se désactivent de la même manière mais lors du réglage, 3 curseurs s'affichent afin de sélectionner la couleur souhaitée. Pour déplacer le curseur, il suffit de rester appuyé dessus et le faire glisser. Il est également possible de se servir des touches  <draw:frame draw:style-name="media" draw:name="15" text:anchor-type="as-char" draw:z-index="15" svg:width="0.52916666666667cm" svg:height="0.44097222222222cm"><draw:image xlink:href="Pictures/d405af7730a352f82dc9e171cc720f6d.png" xlink:type="simple" xlink:show="embed" xlink:actuate="onLoad"/></draw:frame> et <draw:frame draw:style-name="media" draw:name="16" text:anchor-type="as-char" draw:z-index="16" svg:width="0.52916666666667cm" svg:height="0.44097222222222cm"><draw:image xlink:href="Pictures/78c745859f63478c4c4c9a2c308408f5.png" xlink:type="simple" xlink:show="embed" xlink:actuate="onLoad"/></draw:frame>
 pour varier l'éclairage.<text:line-break/><text:line-break/></text:p>
      <text:h text:style-name="Heading_20_3" text:outline-level="3"><text:bookmark-start text:name="__RefHeading___element_volet_5"/><text:bookmark-start text:name="element_volet"/>Élément volet<text:bookmark-end text:name="__RefHeading___element_volet_5"/><text:bookmark-end text:name="element_volet"/></text:h>
      <text:p text:style-name="Text_20_body"><text:line-break/><text:line-break/>
Les éléments de volets se pilotent à l'aide des flèches <draw:frame draw:style-name="media" draw:name="17" text:anchor-type="as-char" draw:z-index="17" svg:width="0.52916666666667cm" svg:height="0.42333333333333cm"><draw:image xlink:href="Pictures/76abe983c89d2ae244ec357fe98aa17c.png" xlink:type="simple" xlink:show="embed" xlink:actuate="onLoad"/></draw:frame> pour monter  et <draw:frame draw:style-name="media" draw:name="18" text:anchor-type="as-char" draw:z-index="18" svg:width="0.52916666666667cm" svg:height="0.42333333333333cm"><draw:image xlink:href="Pictures/ce321572db0190f212ccb041540b9e66.png" xlink:type="simple" xlink:show="embed" xlink:actuate="onLoad"/></draw:frame> pour descendre. Appuyer sur <draw:frame draw:style-name="media" draw:name="19" text:anchor-type="as-char" draw:z-index="19" svg:width="0.52916666666667cm" svg:height="0.42333333333333cm"><draw:image xlink:href="Pictures/ac80e12e4babf49c68af6faaf8978fd9.png" xlink:type="simple" xlink:show="embed" xlink:actuate="onLoad"/></draw:frame> pour stopper le volet<draw:frame draw:style-name="media" draw:name="20" text:anchor-type="as-char" draw:z-index="20" svg:width="0.52916666666667cm" svg:height="0.52916666666667cm"><draw:image xlink:href="Pictures/8d01d6ff43cf387375b94423c822b8a2.png" xlink:type="simple" xlink:show="embed" xlink:actuate="onLoad"/></draw:frame>.
<text:line-break/><text:line-break/>
<draw:frame draw:style-name="mediacenter" draw:name="21" text:anchor-type="paragraph" draw:z-index="21" svg:width="8.5195833333333cm" svg:height="4.4979166666667cm"><draw:image xlink:href="Pictures/2b6d8ac5f5ac748feae28fb3289de974.png" xlink:type="simple" xlink:show="embed" xlink:actuate="onLoad"/></draw:frame>
<text:line-break/><text:line-break/></text:p>
      <text:p text:style-name="Text_20_body">Afin de connaître l'état exact du volet et modifier de manière très précise cet état, appuyer sur l'icône <draw:frame draw:style-name="media" draw:name="22" text:anchor-type="as-char" draw:z-index="22" svg:width="0.52916666666667cm" svg:height="0.42333333333333cm"><draw:image xlink:href="Pictures/c18c28db16c6807b4f689ca75118b040.png" xlink:type="simple" xlink:show="embed" xlink:actuate="onLoad"/></draw:frame> . Vous verrez alors s'afficher des informations supplémentaire. Le pourcentage indiqué correspond à l'état de descente du volet. 
<text:line-break/><text:line-break/></text:p>
      <text:h text:style-name="Heading_20_3" text:outline-level="3"><text:bookmark-start text:name="__RefHeading___scenarios_6"/><text:bookmark-start text:name="scenarios"/>Scénarios<text:bookmark-end text:name="__RefHeading___scenarios_6"/><text:bookmark-end text:name="scenarios"/></text:h>
      <text:p text:style-name="Text_20_body">Il est également possible d'activer les scénarios se rapportant à la pièce sélectionnée en appuyant sur la touche <draw:frame draw:style-name="media" draw:name="23" text:anchor-type="as-char" draw:z-index="23" svg:width="0.52916666666667cm" svg:height="0.42333333333333cm"><draw:image xlink:href="Pictures/de8bd8a49da83d1c3bcdde2e448eda52.png" xlink:type="simple" xlink:show="embed" xlink:actuate="onLoad"/></draw:frame> <draw:frame draw:style-name="media" draw:name="24" text:anchor-type="as-char" draw:z-index="24" svg:width="0.52916666666667cm" svg:height="0.52916666666667cm"><draw:image xlink:href="Pictures/e4743d5ab84084fc4723e8761c2e2f5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ison</dc:title>
  </office:meta>
</office:document-meta>
</file>