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d2960e9e8f8eb252e6daf02f3c85f5.png"/>
  <manifest:file-entry manifest:media-type="image/png" manifest:full-path="Pictures/749b48dabc356fdb6fe03896d2fe6946.png"/>
  <manifest:file-entry manifest:media-type="image/png" manifest:full-path="Pictures/622adebbb90e6488354f750ee1124efb.png"/>
  <manifest:file-entry manifest:media-type="image/png" manifest:full-path="Pictures/c22b8265065e479577f7a771a2eb699d.png"/>
  <manifest:file-entry manifest:media-type="image/png" manifest:full-path="Pictures/7d3dc7e8fa132a786a07026e0e32c0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widgets"/><text:bookmark-start text:name="__RefHeading___widgets_et_jouets_1"/><text:bookmark-start text:name="widgets_et_jouets"/>Widgets et jouets<text:bookmark-end text:name="__RefHeading___widgets_et_jouets_1"/><text:bookmark-end text:name="widgets_et_jouets"/></text:h>
      <text:p text:style-name="Text_20_body"><text:line-break/>
<draw:frame draw:style-name="mediacenter" draw:name="0" text:anchor-type="paragraph" draw:z-index="0" svg:width="13.229166666667cm" svg:height="9.921875cm"><draw:image xlink:href="Pictures/afd2960e9e8f8eb252e6daf02f3c85f5.png" xlink:type="simple" xlink:show="embed" xlink:actuate="onLoad"/></draw:frame>
<text:line-break/><text:line-break/>
Dans ce menu, tous les widgets sont affichés sous formes d'une liste sur la partie gauche de l'écran. Utiliser la barre de défilement à gauche de l'écran pour avoir accès à tout les widgets. Pour ajoute un widget il suffit de taper sur l'icône <draw:frame draw:style-name="media" draw:name="1" text:anchor-type="as-char" draw:z-index="1" svg:width="2.6458333333333cm" svg:height="0.51927570093458cm"><draw:image xlink:href="Pictures/749b48dabc356fdb6fe03896d2fe6946.png" xlink:type="simple" xlink:show="embed" xlink:actuate="onLoad"/></draw:frame>  et de taper sur la touche <draw:frame draw:style-name="media" draw:name="2" text:anchor-type="as-char" draw:z-index="2" svg:width="0.52916666666667cm" svg:height="0.44097222222222cm"><draw:image xlink:href="Pictures/622adebbb90e6488354f750ee1124efb.png" xlink:type="simple" xlink:show="embed" xlink:actuate="onLoad"/></draw:frame> pour le retirer du bureau.
<text:line-break/></text:p>
      <text:p text:style-name="Text_20_body">Sur la partie droite de l'écran s'affichent les informations principales concernant les widgets notamment le nombre de widgets installés avec possibilité de les supprimer du bureau en utilisant la touche du suppression des widgets <draw:frame draw:style-name="media" draw:name="3" text:anchor-type="as-char" draw:z-index="3" svg:width="0.52916666666667cm" svg:height="0.52916666666667cm"><draw:image xlink:href="Pictures/c22b8265065e479577f7a771a2eb699d.png" xlink:type="simple" xlink:show="embed" xlink:actuate="onLoad"/></draw:frame> ou de réinitialiser leur position sur le bureau <draw:frame draw:style-name="media" draw:name="4" text:anchor-type="as-char" draw:z-index="4" svg:width="0.52916666666667cm" svg:height="0.52916666666667cm"><draw:image xlink:href="Pictures/7d3dc7e8fa132a786a07026e0e32c0f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widgets</dc:title>
  </office:meta>
</office:document-meta>
</file>