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16805376a4835b75504afba7a06a9c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wago_dali_master"/><text:bookmark-start text:name="__RefHeading___installation_d_une_borne_dali_master_753-647_1"/><text:bookmark-start text:name="installation_d_une_borne_dali_master_753-647"/>Installation d'une borne DALI Master 753-647<text:bookmark-end text:name="__RefHeading___installation_d_une_borne_dali_master_753-647_1"/><text:bookmark-end text:name="installation_d_une_borne_dali_master_753-647"/></text:h>
      <text:p text:style-name="Text_20_body">A partir de la version 3.0 de calaos_wago, il est possible d'utiliser une borne DALI Master au lien de l'ancienne borne qui est uniquement esclave. L'installation et la programmation dans calaos_installer different de l'ancienne borne DALI.</text:p>
      <text:p text:style-name="Text_20_body">La principale difference de la borne maitre reside dans le support d'autre maitre sur le bus, tel que des detecteurs de mouvement Dali (Tridonic M-Sensor2, par ex.) ou encore des interrupteurs 4 boutons DALI. De plus calaos peut egalement récuperer l'information du luxmetre des detecteurs de mouvement qui supportent cette fonction.</text:p>
      <text:h text:style-name="Heading_20_2" text:outline-level="2"><text:bookmark-start text:name="__RefHeading___installation_de_la_borne_2"/><text:bookmark-start text:name="installation_de_la_borne"/>Installation de la borne<text:bookmark-end text:name="__RefHeading___installation_de_la_borne_2"/><text:bookmark-end text:name="installation_de_la_borne"/></text:h>
      <text:p text:style-name="Text_20_body">La borne DALI 753-647 doit imperativement etre installé directement apres les modules I/O digitals TOR. Il est imperatif d'installer n'importe quelle autre borne analogique <text:span text:style-name="underline">apres</text:span> la borne DALI. Le programme calaos_wago ne supporte qu'une seule et unique borne DALI. On ne peut donc pas mettre plusieurs borne DALI (maitre ou non).</text:p>
      <text:h text:style-name="Heading_20_2" text:outline-level="2"><text:bookmark-start text:name="__RefHeading___addressage_des_ballasts_3"/><text:bookmark-start text:name="addressage_des_ballasts"/>Addressage des ballasts<text:bookmark-end text:name="__RefHeading___addressage_des_ballasts_3"/><text:bookmark-end text:name="addressage_des_ballasts"/></text:h>
      <text:p text:style-name="Text_20_body">L'adressage des equipements DALI devra se faire avec le logiciel Wago Dali Configurator. Ce logiciel ne fonctionne qu'avec la borne 753-647. De meme, pour l'ancienne borne 750-641 calaos installer pouvait etre utilisé pour <text:a xlink:type="simple" xlink:href="https://calaos.fr/wiki/fr/lumiere_dalli" text:style-name="Internet_20_link" text:visited-style-name="Visited_20_Internet_20_Link">effectuer les adressages</text:a>. Ce n'est plus possible avec la borne maitre. Il faut passer par Wago Dali Configurator.</text:p>
      <text:p text:style-name="Text_20_body">Sur le bus DALI avec la borne maitre, 64 addresses de ballasts sont supportées. A cela s'ajoute 14 addresses pour les detecteurs. Attention cependant, un detecteur de type Tridonic M-Sensor2 a besoin de 3 addresses. Il faut faire attention à ne pas depasser ces limites (qui sont liés au bus DALI).</text:p>
      <text:h text:style-name="Heading_20_2" text:outline-level="2"><text:bookmark-start text:name="__RefHeading___configuration_dans_calaos_installer_4"/><text:bookmark-start text:name="configuration_dans_calaos_installer"/>Configuration dans calaos installer<text:bookmark-end text:name="__RefHeading___configuration_dans_calaos_installer_4"/><text:bookmark-end text:name="configuration_dans_calaos_installer"/></text:h>
      <text:p text:style-name="Text_20_body">Une fois dans Calaos Installer, il ne suffit pas d'ajouter des equipements Wago Dali pour que ca fonctionne. Il faut également <text:span text:style-name="Strong_20_Emphasis">déclarer</text:span> tous les équipement du bus, et envoyer cette configuration dans l'automate.</text:p>
      <text:p text:style-name="Text_20_body">Pour ca, il faut se connecter a l'automate avec calaos installer. Puis se rendre sur la page Automate Wago -&gt; <text:span text:style-name="Strong_20_Emphasis">Upload Dali Master 647 Configuration</text:span></text:p>
      <text:p text:style-name="Text_20_body"><draw:frame draw:style-name="mediacenter" draw:name="0" text:anchor-type="paragraph" draw:z-index="0" svg:width="24.579791666667cm" style:rel-width="100%" svg:height="17.541875cm" style:rel-height="scale"><draw:image xlink:href="Pictures/816805376a4835b75504afba7a06a9c2.jpg" xlink:type="simple" xlink:show="embed" xlink:actuate="onLoad"/></draw:frame></text:p>
      <text:p text:style-name="Text_20_body">Dans cet outil dédié a la borne Dali Master, il faut lister <text:span text:style-name="underline">tous</text:span> les équipements Dali sur le bus ainsi que leur adresses respectivent. Le bouton <text:span text:style-name="Strong_20_Emphasis">Load from PLC</text:span> va permettre de recharger une configuration stocké dans l'automate. Le bouton <text:span text:style-name="Strong_20_Emphasis">Send to PLC</text:span> fera l'inverse et va envoyer la configuration dans l'automate. Un redemarrage de l'automate sera effectué automatiquement.</text:p>
      <text:p text:style-name="Text_20_body">Une fois cette configuration terminé, on pourra utiliser calaos installer d'une maniere traditionnelle en ajoutant des objets Lumiere Dali.</text:p>
      <text:h text:style-name="Heading_20_2" text:outline-level="2"><text:bookmark-start text:name="__RefHeading___adresses_5"/><text:bookmark-start text:name="adresses"/>Adresses<text:bookmark-end text:name="__RefHeading___adresses_5"/><text:bookmark-end text:name="adresses"/></text:h>
      <text:h text:style-name="Heading_20_3" text:outline-level="3"><text:bookmark-start text:name="__RefHeading___ballasts_6"/><text:bookmark-start text:name="ballasts"/>Ballasts<text:bookmark-end text:name="__RefHeading___ballasts_6"/><text:bookmark-end text:name="ballasts"/></text:h>
      <text:p text:style-name="Text_20_body">Les adresses des ballasts DALI commencent a 1 dans calaos. Ce n'est pas le cas dans Wago Dali Configurator. Il faut donc faire attention.</text:p>
      <text:h text:style-name="Heading_20_3" text:outline-level="3"><text:bookmark-start text:name="__RefHeading___detecteurs_7"/><text:bookmark-start text:name="detecteurs"/>Détecteurs<text:bookmark-end text:name="__RefHeading___detecteurs_7"/><text:bookmark-end text:name="detecteurs"/></text:h>
      <text:p text:style-name="Text_20_body">Pour utiliser des detecteurs de presence ou des interrupteurs Dali, il faut utiliser des Interrupteurs Wago classique dans calaos installer. Leurs addresses commencent à <text:span text:style-name="Strong_20_Emphasis">6656</text:span>.</text:p>
      <text:p text:style-name="Text_20_body">Ex: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Adresse DALI  </text:p>
          </table:table-cell>
          <table:table-cell office:value-type="string" table:style-name="tableheader">
            <text:p text:style-name="Table_20_Heading"> Adresse Wago Dali Configurator </text:p>
          </table:table-cell>
          <table:table-cell office:value-type="string" table:style-name="tableheader">
            <text:p text:style-name="Table_20_Heading"> Adresse Calaos installer inter </text:p>
          </table:table-cell>
        </table:table-row>
        <table:table-row>
          <table:table-cell office:value-type="string" table:style-name="tablecell">
            <text:p text:style-name="tablealignleft"> 1    </text:p>
          </table:table-cell>
          <table:table-cell office:value-type="string" table:style-name="tablecell">
            <text:p text:style-name="tablealignleft"> 0     </text:p>
          </table:table-cell>
          <table:table-cell office:value-type="string" table:style-name="tablecell">
            <text:p text:style-name="tablealignleft"> 6656        </text:p>
          </table:table-cell>
        </table:table-row>
        <table:table-row>
          <table:table-cell office:value-type="string" table:style-name="tablecell">
            <text:p text:style-name="tablealignleft"> 2    </text:p>
          </table:table-cell>
          <table:table-cell office:value-type="string" table:style-name="tablecell">
            <text:p text:style-name="tablealignleft"> 1     </text:p>
          </table:table-cell>
          <table:table-cell office:value-type="string" table:style-name="tablecell">
            <text:p text:style-name="tablealignleft"> 6657        </text:p>
          </table:table-cell>
        </table:table-row>
        <table:table-row>
          <table:table-cell office:value-type="string" table:style-name="tablecell">
            <text:p text:style-name="tablealignleft"> 3    </text:p>
          </table:table-cell>
          <table:table-cell office:value-type="string" table:style-name="tablecell">
            <text:p text:style-name="tablealignleft"> 2     </text:p>
          </table:table-cell>
          <table:table-cell office:value-type="string" table:style-name="tablecell">
            <text:p text:style-name="tablealignleft"> 6658        </text:p>
          </table:table-cell>
        </table:table-row>
        <table:table-row>
          <table:table-cell office:value-type="string" table:style-name="tablecell">
            <text:p text:style-name="tablealignleft"> 4    </text:p>
          </table:table-cell>
          <table:table-cell office:value-type="string" table:style-name="tablecell">
            <text:p text:style-name="tablealignleft"> 3     </text:p>
          </table:table-cell>
          <table:table-cell office:value-type="string" table:style-name="tablecell">
            <text:p text:style-name="tablealignleft"> 6659        </text:p>
          </table:table-cell>
        </table:table-row>
        <table:table-row>
          <table:table-cell office:value-type="string" table:style-name="tablecell">
            <text:p text:style-name="tablealignleft"> ...    </text:p>
          </table:table-cell>
          <table:table-cell office:value-type="string" table:style-name="tablecell">
            <text:p text:style-name="tablealignleft"> ...     </text:p>
          </table:table-cell>
          <table:table-cell office:value-type="string" table:style-name="tablecell">
            <text:p text:style-name="tablealignleft"> ...        </text:p>
          </table:table-cell>
        </table:table-row>
      </table:table>
      <text:p text:style-name="Text_20_body">Lors de la configuration des detecteurs dans calaos installer il est possible de specifier un <text:span text:style-name="Emphasis">Off Timeout</text:span>. Cela correspond au temps que va mettre le detecteur avant de rebasculer a l'etat bas.</text:p>
      <text:h text:style-name="Heading_20_3" text:outline-level="3"><text:bookmark-start text:name="__RefHeading___luxmetre_8"/><text:bookmark-start text:name="luxmetre"/>Luxmetre<text:bookmark-end text:name="__RefHeading___luxmetre_8"/><text:bookmark-end text:name="luxmetre"/></text:h>
      <text:p text:style-name="Text_20_body">Il est possible de recuperer la valeur des luxmetres dans calaos. Pour cela, il faut creer un IO Wago Input Analaog dans calaos installer et lui donner l'addresse DALI + 255.</text:p>
      <text:p text:style-name="Text_20_body">Ex: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Adresse DALI  </text:p>
          </table:table-cell>
          <table:table-cell office:value-type="string" table:style-name="tableheader">
            <text:p text:style-name="Table_20_Heading"> Adresse Wago Dali Configurator </text:p>
          </table:table-cell>
          <table:table-cell office:value-type="string" table:style-name="tableheader">
            <text:p text:style-name="Table_20_Heading"> Adresse Calaos installer Analog </text:p>
          </table:table-cell>
        </table:table-row>
        <table:table-row>
          <table:table-cell office:value-type="string" table:style-name="tablecell">
            <text:p text:style-name="tablealignleft"> 1    </text:p>
          </table:table-cell>
          <table:table-cell office:value-type="string" table:style-name="tablecell">
            <text:p text:style-name="tablealignleft"> 0     </text:p>
          </table:table-cell>
          <table:table-cell office:value-type="string" table:style-name="tablecell">
            <text:p text:style-name="tablealignleft"> 256        </text:p>
          </table:table-cell>
        </table:table-row>
        <table:table-row>
          <table:table-cell office:value-type="string" table:style-name="tablecell">
            <text:p text:style-name="tablealignleft"> 2    </text:p>
          </table:table-cell>
          <table:table-cell office:value-type="string" table:style-name="tablecell">
            <text:p text:style-name="tablealignleft"> 1     </text:p>
          </table:table-cell>
          <table:table-cell office:value-type="string" table:style-name="tablecell">
            <text:p text:style-name="tablealignleft"> 257        </text:p>
          </table:table-cell>
        </table:table-row>
        <table:table-row>
          <table:table-cell office:value-type="string" table:style-name="tablecell">
            <text:p text:style-name="tablealignleft"> 3    </text:p>
          </table:table-cell>
          <table:table-cell office:value-type="string" table:style-name="tablecell">
            <text:p text:style-name="tablealignleft"> 2     </text:p>
          </table:table-cell>
          <table:table-cell office:value-type="string" table:style-name="tablecell">
            <text:p text:style-name="tablealignleft"> 258        </text:p>
          </table:table-cell>
        </table:table-row>
        <table:table-row>
          <table:table-cell office:value-type="string" table:style-name="tablecell">
            <text:p text:style-name="tablealignleft"> 4    </text:p>
          </table:table-cell>
          <table:table-cell office:value-type="string" table:style-name="tablecell">
            <text:p text:style-name="tablealignleft"> 3     </text:p>
          </table:table-cell>
          <table:table-cell office:value-type="string" table:style-name="tablecell">
            <text:p text:style-name="tablealignleft"> 259        </text:p>
          </table:table-cell>
        </table:table-row>
        <table:table-row>
          <table:table-cell office:value-type="string" table:style-name="tablecell">
            <text:p text:style-name="tablealignleft"> ...    </text:p>
          </table:table-cell>
          <table:table-cell office:value-type="string" table:style-name="tablecell">
            <text:p text:style-name="tablealignleft"> ...     </text:p>
          </table:table-cell>
          <table:table-cell office:value-type="string" table:style-name="tablecell">
            <text:p text:style-name="tablealignleft"> ...        </text:p>
          </table:table-cell>
        </table:table-row>
      </table:table>
      <text:h text:style-name="Heading_20_3" text:outline-level="3"><text:bookmark-start text:name="__RefHeading___exemple_9"/><text:bookmark-start text:name="exemple"/>Exemple<text:bookmark-end text:name="__RefHeading___exemple_9"/><text:bookmark-end text:name="exemple"/></text:h>
      <text:p text:style-name="Text_20_body">Avec le detecteur suivant:</text:p>
      <text:p text:style-name="Text_20_body"><text:span text:style-name="Source_20_Text">Multi Sensor Type 2: Presence address: 1 Light address: 2 IR address: 3 Offtimeout: 10000ms</text:span></text:p>
      <text:p text:style-name="Text_20_body">On pourra declarer dans calaos installer les IO suivants:</text:p>
      <text:list text:style-name="List_20_1" text:continue-numbering="false">
        <text:list-item>
          <text:p text:style-name="List_20_1_Content_First"> Wago Switch address: 6656</text:p>
        </text:list-item>
        <text:list-item>
          <text:p text:style-name="List_20_1_Content"> Wago Switch address: 6658</text:p>
        </text:list-item>
        <text:list-item>
          <text:p text:style-name="List_20_1_Content_Last"> Wago Analog Input address: 257</text:p>
        </text:list-item>
      </text:list>
      <text:p text:style-name="Text_20_body">Pour le detecteur on pourra creer la regle suivante:</text:p>
      <text:p text:style-name="Preformatted_20_Text">IF DetecteurPresence == True<text:line-break/>IF DetecteurLux &lt;= 50<text:line-break/>Then LumiereDali = impulse 600000</text:p>
      <text:p text:style-name="Text_20_body">Cette regle aura pour effet d'allumer la lumiere pendant 10min si le detecteur detecte une presence et que le luxmetre est en dessous de 50 Lux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r:wago_dali_master</dc:title>
  </office:meta>
</office:document-meta>
</file>