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22d152f884135fad68c960e999066ea.jpg"/>
  <manifest:file-entry manifest:media-type="image/png" manifest:full-path="Pictures/9804485dd2af05a259b598ae38b77c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sortie_analog"/><text:bookmark-start text:name="__RefHeading___module_de_sortie_analogique_1"/><text:bookmark-start text:name="module_de_sortie_analogique"/>Module de sortie analogique<text:bookmark-end text:name="__RefHeading___module_de_sortie_analogique_1"/><text:bookmark-end text:name="module_de_sortie_analogique"/></text:h>
      <text:p text:style-name="Text_20_body">Parmi les équipements que l'on peut vouloir piloter dans une maison, il y en a certain qui ne se connecte pas en <text:a xlink:type="simple" xlink:href="http://fr.wikipedia.org/wiki/Tout_ou_rien" text:style-name="Internet_20_link" text:visited-style-name="Visited_20_Internet_20_Link">tout ou rien</text:a>. Ces équipements se branchent donc de différentes manière et se gèrent grâce à une valeur analogique. </text:p>
      <text:p text:style-name="Text_20_body">Le système Wago permet de connecter ce genre d'équipements grâce aux bornes analogiques. Il en existe différents types, suivant le type de d'équipements que l'on veut piloter. Nous avons donc des bornes 0-10V, 4-20mA, -10V/+10V, etc...</text:p>
      <text:p text:style-name="Text_20_body"><draw:frame draw:style-name="mediacenter" draw:name="Wago analog Legend" text:anchor-type="paragraph" draw:z-index="0" svg:width="9.2604166666667cm"><draw:text-box><text:p text:style-name="legendcenter"><draw:frame draw:style-name="mediacenter" draw:name="Wago analog" text:anchor-type="paragraph" draw:z-index="0" svg:width="9.2604166666667cm" svg:height="9.773526824978cm"><draw:image xlink:href="Pictures/322d152f884135fad68c960e999066ea.jpg" xlink:type="simple" xlink:show="embed" xlink:actuate="onLoad"/></draw:frame>Wago analog</text:p></draw:text-box></draw:frame></text:p>
      <text:h text:style-name="Heading_20_2" text:outline-level="2"><text:bookmark-start text:name="__RefHeading___cablage_2"/><text:bookmark-start text:name="cablage"/>Câblage<text:bookmark-end text:name="__RefHeading___cablage_2"/><text:bookmark-end text:name="cablage"/></text:h>
      <text:p text:style-name="Text_20_body">Le câblage dépends du type d'équipements et de borne. Mais globalement il reste assez simple et est similaire au câblage des sondes de température.</text:p>
      <text:p text:style-name="Text_20_body"><draw:frame draw:style-name="mediacenter" draw:name="Schema PT1000 Legend" text:anchor-type="paragraph" draw:z-index="0" svg:width="11.90625cm"><draw:text-box><text:p text:style-name="legendcenter"><draw:frame draw:style-name="mediacenter" draw:name="Schema PT1000" text:anchor-type="paragraph" draw:z-index="1" svg:width="11.90625cm" svg:height="5.8146802325581cm"><draw:image xlink:href="Pictures/9804485dd2af05a259b598ae38b77cd3.png" xlink:type="simple" xlink:show="embed" xlink:actuate="onLoad"/></draw:frame>Schema PT1000</text:p></draw:text-box></draw:frame></text:p>
      <text:h text:style-name="Heading_20_2" text:outline-level="2"><text:bookmark-start text:name="__RefHeading___programmation_3"/><text:bookmark-start text:name="programmation"/>Programmation<text:bookmark-end text:name="__RefHeading___programmation_3"/><text:bookmark-end text:name="programmation"/></text:h>
      <text:p text:style-name="Text_20_body">La programmation d'une sortie analogique se fait grâce au logiciel <text:a xlink:type="simple" xlink:href="https://calaos.fr/wiki/fr/calaos_installer" text:style-name="Internet_20_link" text:visited-style-name="Visited_20_Internet_20_Link">Calaos Installer</text:a>. Vous aurez besoin du numéro de sortie. Par exemple, sur le schéma ci-dessus, la sonde 0 est connecté sur <text:span text:style-name="Strong_20_Emphasis">l'entrée analogique automate 0</text:span> et la sonde 2 sur <text:span text:style-name="Strong_20_Emphasis">l'entrée analogique automate 1</text:span>. Un repérage est donc nécessaire pour connaitre le numéro de chaque sortie.</text:p>
      <text:p text:style-name="Text_20_body">Bien entendu, la 1ère borne de sorties analogiques commence la numérotation et continu avec les bornes de sorties analogiques suivantes. Donc la 1ère borne commence à 0, la suivante a 4,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sortie_analog</dc:title>
  </office:meta>
</office:document-meta>
</file>