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dd2242872c06e97f144d9229faf55d.jpg"/>
  <manifest:file-entry manifest:media-type="image/jpeg" manifest:full-path="Pictures/ac45f462cc3005b42caa77ddc9eba5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sonde_de_temperature"/><text:bookmark-start text:name="__RefHeading___ajouter_une_sonde_de_temperature_1"/><text:bookmark-start text:name="ajouter_une_sonde_de_temperature"/>Ajouter une sonde de température<text:bookmark-end text:name="__RefHeading___ajouter_une_sonde_de_temperature_1"/><text:bookmark-end text:name="ajouter_une_sonde_de_temperature"/></text:h>
      <text:p text:style-name="Text_20_body">Pour ajouter une sonde de température dans une pièce il suffit de relever son adresse sur la borne de sonde de l'automate comme indiqué sur <text:a xlink:type="simple" xlink:href="https://calaos.fr/wiki/fr/750-460" text:style-name="Internet_20_link" text:visited-style-name="Visited_20_Internet_20_Link">la borne de température</text:a>.</text:p>
      <text:p text:style-name="Text_20_body"><draw:frame draw:style-name="mediacenter" draw:name="0" text:anchor-type="paragraph" draw:z-index="0" svg:width="19.84375cm" style:rel-width="100%" svg:height="15.631739500568cm" style:rel-height="scale"><draw:image xlink:href="Pictures/fcdd2242872c06e97f144d9229faf55d.jpg" xlink:type="simple" xlink:show="embed" xlink:actuate="onLoad"/></draw:frame></text:p>
      <text:p text:style-name="Text_20_body">Une fois la sonde ajoutée, en faisant un clique droit dessus vous pouvez lui “associer une consigne”, se qui va créer automatiquement les règles pour le chauffage.</text:p>
      <text:p text:style-name="Text_20_body"><draw:frame draw:style-name="mediacenter" draw:name="1" text:anchor-type="paragraph" draw:z-index="1" svg:width="19.84375cm" style:rel-width="100%" svg:height="14.217167721519cm" style:rel-height="scale"><draw:image xlink:href="Pictures/ac45f462cc3005b42caa77ddc9eba513.jpg" xlink:type="simple" xlink:show="embed" xlink:actuate="onLoad"/></draw:frame></text:p>
      <text:p text:style-name="Text_20_body">Maintenant que les règles ON et OFF sont créées, il ne reste plus qu'a ajouter l'activation et la désactivation du chauffage à associer à la son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sonde_de_temperature</dc:title>
  </office:meta>
</office:document-meta>
</file>