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d098a07f19814ac667ba30f93b8494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quatro"/><text:bookmark-start text:name="__RefHeading___l_enveloppe_de_distribution_quadro_de_hager_1"/><text:bookmark-start text:name="l_enveloppe_de_distribution_quadro_de_hager"/>L'enveloppe de distribution quadro de Hager<text:bookmark-end text:name="__RefHeading___l_enveloppe_de_distribution_quadro_de_hager_1"/><text:bookmark-end text:name="l_enveloppe_de_distribution_quadro_de_hager"/></text:h>
      <text:p text:style-name="Text_20_body">Ce tableau de bonne qualité accueille parfaitement l'encombrement que demande une installation domotique, c'est pourquoi nous avons l'habitude de travailler avec et nous le conseillons fortement pour l'installation d'un système domotique Calaos.</text:p>
      <text:p text:style-name="Text_20_body">L'enveloppe de distribution quadro de Hager existe en différentes tailles, ce qui permet d'adapter la taille du tableau au nombre de modules à intègrer ou à l'emplacement disponible pour l'installer.
Toutes les consignes de montage et d'installation du tableau sont disponibles directement sur le <text:a xlink:type="simple" xlink:href="http://www.hager.fr/professionnels/produits/distribution-d-energie/enveloppes/quadro4/18427.htm" text:style-name="Internet_20_link" text:visited-style-name="Visited_20_Internet_20_Link">site de Hager</text:a>.</text:p>
      <text:p text:style-name="Text_20_body">Cette enveloppe offre un compartiment entièrement dédié à l'installation électrique traditionnelle, ainsi qu'une partie réservée à la domotique. </text:p>
      <text:p text:style-name="Text_20_body"><text:span text:style-name="underline">Dans la partie de gauche:</text:span></text:p>
      <text:p text:style-name="Text_20_body">On trouve les éléments classiques d'une maison : Compteur EDF, disjoncteur, etc.</text:p>
      <text:p text:style-name="Text_20_body"><text:span text:style-name="underline">Dans la partie de droite:</text:span></text:p>
      <text:p text:style-name="Text_20_body">De haut en bas, on y trouve d'abord les rangées de relais de puissance 24V/220V 16A, puis l'automate wago avec les alimentations appropriées. Cette partie haute constitue donc la partie automatisme de l'installation.</text:p>
      <text:p text:style-name="Text_20_body">Plus bas est installé le <text:a xlink:type="simple" xlink:href="http://reseau-vdi.fr/reseau-vdi-definition/" text:style-name="Internet_20_link" text:visited-style-name="Visited_20_Internet_20_Link">Kit VDI (Voix, Données, Images)</text:a> avec son switch 16 ports et le brassage de distribution ainsi que la centrale domotique qui a aussi un espace réservé. Il est également possible d'y intègrer d'autres éléments aux emplacements libres comme des encodeurs vidéo ou la box de connexion Internet.</text:p>
      <text:p text:style-name="Text_20_body"><draw:frame draw:style-name="mediacenter" draw:name="0" text:anchor-type="paragraph" draw:z-index="0" svg:width="21.166666666667cm" style:rel-width="100%" svg:height="13.424947145877cm" style:rel-height="scale"><draw:image xlink:href="Pictures/7d098a07f19814ac667ba30f93b84943.png" xlink:type="simple" xlink:show="embed" xlink:actuate="onLoad"/></draw:frame></text:p>
      <text:h text:style-name="Heading_20_1" text:outline-level="1"><text:bookmark-start text:name="__RefHeading___guide_pour_le_montage_de_votre_tableau_electrique_2"/><text:bookmark-start text:name="guide_pour_le_montage_de_votre_tableau_electrique"/>Guide pour le montage de votre tableau électrique<text:bookmark-end text:name="__RefHeading___guide_pour_le_montage_de_votre_tableau_electrique_2"/><text:bookmark-end text:name="guide_pour_le_montage_de_votre_tableau_electrique"/></text:h>
      <text:p text:style-name="Text_20_body">Ce guide vous permettra d'avoir plus facilement les références pour la composition de votre tableau.
L’enveloppe usuelle est une enveloppe <text:span text:style-name="Strong_20_Emphasis">quadro4</text:span> de marque Hager. Deux enveloppes disposées côte à côte seront nécessaires.</text:p>
      <text:list text:style-name="List_20_1" text:continue-numbering="false">
        <text:list-item>
          <text:p text:style-name="List_20_1_Content_First"> L'une pour la partie puissance, respectant la norme NFC 15-100. </text:p>
        </text:list-item>
        <text:list-item>
          <text:p text:style-name="List_20_1_Content_Last"> La seconde pour la partie commande (automate) et communication.</text:p>
        </text:list-item>
      </text:list>
      <text:p text:style-name="Text_20_body">Pour l'encombrement, prévoir un espace de 1100mm de haut par 1300mm de large. La profondeur étant de 267mm.</text:p>
      <text:h text:style-name="Heading_20_2" text:outline-level="2"><text:bookmark-start text:name="__RefHeading___enveloppe_du_tableau_3"/><text:bookmark-start text:name="enveloppe_du_tableau"/>Enveloppe du tableau<text:bookmark-end text:name="__RefHeading___enveloppe_du_tableau_3"/><text:bookmark-end text:name="enveloppe_du_tableau"/></text:h>
      <text:p text:style-name="Text_20_body">Kit de fond seuls : <text:span text:style-name="Strong_20_Emphasis">FC214</text:span></text:p>
      <text:p text:style-name="Text_20_body">Kit avec panneau de tête et base : <text:span text:style-name="Strong_20_Emphasis">FC425</text:span> (par compartiment armoire)</text:p>
      <text:p text:style-name="Text_20_body">Kit avec panneau de tête et socle : <text:span text:style-name="Strong_20_Emphasis">FC455 FC456</text:span></text:p>
      <text:p text:style-name="Text_20_body">Kit côtés (par 2) : <text:span text:style-name="Strong_20_Emphasis">FC014</text:span></text:p>
      <text:p text:style-name="Text_20_body">Porte pleine : <text:span text:style-name="Strong_20_Emphasis">FC334</text:span></text:p>
      <text:p text:style-name="Text_20_body">Porte transparente : <text:span text:style-name="Strong_20_Emphasis">FC344</text:span></text:p>
      <text:p text:style-name="Text_20_body">Kit d’association horizontale : <text:span text:style-name="Strong_20_Emphasis">FC124</text:span></text:p>
      <text:p text:style-name="Text_20_body">Il vous faudra 2 fonds, 2 kits avec ou sans socle, 2 portes et 1 kit côtés et 1 d’associ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quatro</dc:title>
  </office:meta>
</office:document-meta>
</file>