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ae37309cc2266883577d102ae62010b.jpg"/>
  <manifest:file-entry manifest:media-type="image/jpeg" manifest:full-path="Pictures/110647715eeb282e88582b7d55fde019.jpg"/>
  <manifest:file-entry manifest:media-type="image/jpeg" manifest:full-path="Pictures/05ac45570b00d8d98d92363ee9fb0526.jpg"/>
  <manifest:file-entry manifest:media-type="image/jpeg" manifest:full-path="Pictures/b1c65b20cc79b4e7fbfb64d1648d5d85.jpg"/>
  <manifest:file-entry manifest:media-type="image/jpeg" manifest:full-path="Pictures/476aadbe468061ed4c0dddda588c4f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programmer_une_lampe_sur_un_bouton"/><text:bookmark-start text:name="__RefHeading___programmation_d_un_bouton_standard_1"/><text:bookmark-start text:name="programmation_d_un_bouton_standard"/>Programmation d'un bouton standard<text:bookmark-end text:name="__RefHeading___programmation_d_un_bouton_standard_1"/><text:bookmark-end text:name="programmation_d_un_bouton_standard"/></text:h>
      <text:h text:style-name="Heading_20_2" text:outline-level="2"><text:bookmark-start text:name="__RefHeading___ajouter_une_regle_2"/><text:bookmark-start text:name="ajouter_une_regle"/>Ajouter une règle<text:bookmark-end text:name="__RefHeading___ajouter_une_regle_2"/><text:bookmark-end text:name="ajouter_une_regle"/></text:h>
      <text:p text:style-name="Text_20_body">Dans un premier temps il faut ajouter une règle, pour cela il suffit de sélectionner le bouton standard sur le quel vous voulez programmer votre sortie ensuite appuyer sur <draw:frame draw:style-name="media" draw:name="0" text:anchor-type="as-char" draw:z-index="0" svg:width="0.79375cm" svg:height="0.49609375cm"><draw:image xlink:href="Pictures/eae37309cc2266883577d102ae62010b.jpg" xlink:type="simple" xlink:show="embed" xlink:actuate="onLoad"/></draw:frame> dans la partie des règles pour créer cette règle. </text:p>
      <text:p text:style-name="Text_20_body"><draw:frame draw:style-name="mediacenter" draw:name="1" text:anchor-type="paragraph" draw:z-index="1" svg:width="19.84375cm" style:rel-width="100%" svg:height="12.49898538961cm" style:rel-height="scale"><draw:image xlink:href="Pictures/110647715eeb282e88582b7d55fde019.jpg" xlink:type="simple" xlink:show="embed" xlink:actuate="onLoad"/></draw:frame></text:p>
      <text:h text:style-name="Heading_20_2" text:outline-level="2"><text:bookmark-start text:name="__RefHeading___ajouter_les_conditions_et_les_actions_dans_une_regle_3"/><text:bookmark-start text:name="ajouter_les_conditions_et_les_actions_dans_une_regle"/>Ajouter les conditions et les actions dans une règle<text:bookmark-end text:name="__RefHeading___ajouter_les_conditions_et_les_actions_dans_une_regle_3"/><text:bookmark-end text:name="ajouter_les_conditions_et_les_actions_dans_une_regle"/></text:h>
      <text:p text:style-name="Text_20_body">Une fois la règle créée il faut créer la condition et l'action pour que la sortie soit activé, pour cela sélectionnez à nouveau le bouton et faite le glisser dans la partie condition. Sélectionnez ensuite la sortie que vous souhaitez activer, faite la glisser dans la partie action.  </text:p>
      <text:p text:style-name="Text_20_body"><draw:frame draw:style-name="mediacenter" draw:name="2" text:anchor-type="paragraph" draw:z-index="2" svg:width="19.84375cm" style:rel-width="100%" svg:height="14.242286392405cm" style:rel-height="scale"><draw:image xlink:href="Pictures/05ac45570b00d8d98d92363ee9fb0526.jpg" xlink:type="simple" xlink:show="embed" xlink:actuate="onLoad"/></draw:frame></text:p>
      <text:h text:style-name="Heading_20_2" text:outline-level="2"><text:bookmark-start text:name="__RefHeading___parametrer_les_conditions_4"/><text:bookmark-start text:name="parametrer_les_conditions"/>Paramétrer les conditions<text:bookmark-end text:name="__RefHeading___parametrer_les_conditions_4"/><text:bookmark-end text:name="parametrer_les_conditions"/></text:h>
      <text:p text:style-name="Text_20_body">Pour paramétrer les conditions il faut faire un simple clique sur la condition, la page ci-dessous apparait.</text:p>
      <text:p text:style-name="Text_20_body"><draw:frame draw:style-name="mediacenter" draw:name="3" text:anchor-type="paragraph" draw:z-index="3" svg:width="19.84375cm" style:rel-width="100%" svg:height="13.925007735149cm" style:rel-height="scale"><draw:image xlink:href="Pictures/b1c65b20cc79b4e7fbfb64d1648d5d85.jpg" xlink:type="simple" xlink:show="embed" xlink:actuate="onLoad"/></draw:frame></text:p>
      <text:h text:style-name="Heading_20_2" text:outline-level="2"><text:bookmark-start text:name="__RefHeading___NoTitle_5"/><text:bookmark-start text:name="section"/><text:bookmark-end text:name="__RefHeading___NoTitle_5"/><text:bookmark-end text:name="section"/></text:h>
      <text:p text:style-name="Text_20_body">Pour un bouton ont utilise uniquement l'opération “ == ”, ce qui signifie que quand la valeur sera remplie la sortie sera activée. Pour le paramétrage de la valeur d'un bouton standard il y a trois options possible: Activé, désactivé, les deux.</text:p>
      <text:p text:style-name="Text_20_body">Activé: l'action sera activé à l'appui sur le bouton</text:p>
      <text:p text:style-name="Text_20_body">Désactivé: l'action sera activé au relâchement du bouton </text:p>
      <text:p text:style-name="Text_20_body">Les deux: l'action sera activé à l'appui et au relâchement</text:p>
      <text:h text:style-name="Heading_20_2" text:outline-level="2"><text:bookmark-start text:name="__RefHeading___parametrer_les_actions_6"/><text:bookmark-start text:name="parametrer_les_actions"/>Paramétrer les actions<text:bookmark-end text:name="__RefHeading___parametrer_les_actions_6"/><text:bookmark-end text:name="parametrer_les_actions"/></text:h>
      <text:p text:style-name="Text_20_body">Pour paramétrer les actions il faut faire un simple clique sur l'action (volet, lumière,...) dans la partie action, la page ci-dessous apparait.</text:p>
      <text:p text:style-name="Text_20_body"><draw:frame draw:style-name="mediacenter" draw:name="4" text:anchor-type="paragraph" draw:z-index="4" svg:width="19.84375cm" style:rel-width="100%" svg:height="15.042052469136cm" style:rel-height="scale"><draw:image xlink:href="Pictures/476aadbe468061ed4c0dddda588c4f66.jpg" xlink:type="simple" xlink:show="embed" xlink:actuate="onLoad"/></draw:frame></text:p>
      <text:h text:style-name="Heading_20_2" text:outline-level="2"><text:bookmark-start text:name="__RefHeading___NoTitle_7"/><text:bookmark-start text:name="section1"/><text:bookmark-end text:name="__RefHeading___NoTitle_7"/><text:bookmark-end text:name="section1"/></text:h>
      <text:h text:style-name="Heading_20_5" text:outline-level="5"><text:bookmark-start text:name="__RefHeading___pour_une_lumiere_ou_une_prise_commandee_8"/><text:bookmark-start text:name="pour_une_lumiere_ou_une_prise_commandee"/>Pour une lumière ou une prise commandée:<text:bookmark-end text:name="__RefHeading___pour_une_lumiere_ou_une_prise_commandee_8"/><text:bookmark-end text:name="pour_une_lumiere_ou_une_prise_commandee"/></text:h>
      <text:p text:style-name="Text_20_body">Le paramétrage de la valeur propose quatre options:</text:p>
      <text:list text:style-name="List_20_1" text:continue-numbering="false">
        <text:list-item>
          <text:p text:style-name="LastListParagraph_List_20_1_Content_First"> Activer: Pour allumer la lampe</text:p>
        </text:list-item>
      </text:list>
      <text:list text:style-name="List_20_1" text:continue-numbering="false">
        <text:list-item>
          <text:p text:style-name="LastListParagraph_List_20_1_Content_First"> Désactiver: Pour éteindre la lampe</text:p>
        </text:list-item>
      </text:list>
      <text:list text:style-name="List_20_1" text:continue-numbering="false">
        <text:list-item>
          <text:p text:style-name="LastListParagraph_List_20_1_Content_First"> Inverser: Pour allumer et éteindre la lampe avec la même condition</text:p>
        </text:list-item>
      </text:list>
      <text:list text:style-name="List_20_1" text:continue-numbering="false">
        <text:list-item>
          <text:p text:style-name="LastListParagraph_List_20_1_Content_First"> Impulsion X millisecondes: Pour émettre une impulsion pour une gâche électrique par exemple (exemple: impulse 200, correspond à une impulsion de 200 ms)</text:p>
        </text:list-item>
      </text:list>
      <text:p text:style-name="Text_20_body">La valeur impulse permet aussi de faire clignoter une lampe ou de créer une minuterie pour une lampe:</text:p>
      <text:p text:style-name="Text_20_body">exemple:</text:p>
      <text:p text:style-name="Text_20_body">-Impulse 5000: pour allumer la lampe pendant 5 second</text:p>
      <text:p text:style-name="Text_20_body">-Impulse 500 300 500: Pour faire clignoter deux fois la lampe pendant 500ms à intervalle de 300ms</text:p>
      <text:p text:style-name="Text_20_body">-Impulse 500 300 500 old: Reprend l'état avant les impulsions</text:p>
      <text:p text:style-name="Text_20_body">-Impulse loop 500 300 200 300: Loop permet de créer un cycle pour que le clignotement se répète en boucle jusqu'au prochain changement d'état de la condition </text:p>
      <text:h text:style-name="Heading_20_5" text:outline-level="5"><text:bookmark-start text:name="__RefHeading___pour_un_volet_standard_ou_a_impulsion_9"/><text:bookmark-start text:name="pour_un_volet_standard_ou_a_impulsion"/>Pour un volet standard ou a impulsion:<text:bookmark-end text:name="__RefHeading___pour_un_volet_standard_ou_a_impulsion_9"/><text:bookmark-end text:name="pour_un_volet_standard_ou_a_impulsion"/></text:h>
      <text:p text:style-name="Text_20_body">Le paramétrage de la valeur propose six options:</text:p>
      <text:list text:style-name="List_20_1" text:continue-numbering="false">
        <text:list-item>
          <text:p text:style-name="LastListParagraph_List_20_1_Content_First"> Monter: pour monter le volet pour la durée programmé pour la monté</text:p>
        </text:list-item>
      </text:list>
      <text:list text:style-name="List_20_1" text:continue-numbering="false">
        <text:list-item>
          <text:p text:style-name="LastListParagraph_List_20_1_Content_First"> Descendre: pour descendre le volet pour le temps de descente programmé</text:p>
        </text:list-item>
      </text:list>
      <text:list text:style-name="List_20_1" text:continue-numbering="false">
        <text:list-item>
          <text:p text:style-name="LastListParagraph_List_20_1_Content_First"> Arrêter: pour arrêter le volet pendant la montée ou la descente</text:p>
        </text:list-item>
      </text:list>
      <text:list text:style-name="List_20_1" text:continue-numbering="false">
        <text:list-item>
          <text:p text:style-name="LastListParagraph_List_20_1_Content_First"> Inversion: cela permet d'utiliser un seul bouton pour la montée, la descente et l'arrêt du volet. </text:p>
        </text:list-item>
      </text:list>
      <text:list text:style-name="List_20_1" text:continue-numbering="false">
        <text:list-item>
          <text:p text:style-name="LastListParagraph_List_20_1_Content_First"> Impulsion sur la montée de X ms: Pour monter le volet pendant la durée souhaitée. (exemple: impulse up 500, correspond à une ouverture de 500ms)</text:p>
        </text:list-item>
      </text:list>
      <text:list text:style-name="List_20_1" text:continue-numbering="false">
        <text:list-item>
          <text:p text:style-name="LastListParagraph_List_20_1_Content_First"> Impulsion sur la descente de X ms: pour descendre le volet pendant la durée souhaitée.(exemple: impulse down 500, correspond à une fermeture de 500ms)</text:p>
        </text:list-item>
      </text:list>
      <text:h text:style-name="Heading_20_5" text:outline-level="5"><text:bookmark-start text:name="__RefHeading___pour_un_volet_intelligent_10"/><text:bookmark-start text:name="pour_un_volet_intelligent"/>Pour un volet intelligent<text:bookmark-end text:name="__RefHeading___pour_un_volet_intelligent_10"/><text:bookmark-end text:name="pour_un_volet_intelligent"/></text:h>
      <text:p text:style-name="Text_20_body">il y a quatre valeurs supplémentaire:</text:p>
      <text:list text:style-name="List_20_1" text:continue-numbering="false">
        <text:list-item>
          <text:p text:style-name="LastListParagraph_List_20_1_Content_First"> Mettre à la position [0-100]: Le volet s'arrêtera tout seul a la valeur souhaité (exemple: set 30, correspond à la position 30% de la fermeture ou 70% d'ouverture) </text:p>
        </text:list-item>
      </text:list>
      <text:list text:style-name="List_20_1" text:continue-numbering="false">
        <text:list-item>
          <text:p text:style-name="LastListParagraph_List_20_1_Content_First"> Monter de X pourcent: pour monter le volet pendant X pourcent de la montée total.(exemple: up 10, correspond à 10% de la monté total du volet)</text:p>
        </text:list-item>
      </text:list>
      <text:list text:style-name="List_20_1" text:continue-numbering="false">
        <text:list-item>
          <text:p text:style-name="LastListParagraph_List_20_1_Content_First"> Descendre de X pourcent: pour descendre le volet pendant X pourcent de la descente total.(exemple: down 10, correspond à 10% de la descente total du volet)</text:p>
        </text:list-item>
      </text:list>
      <text:list text:style-name="List_20_1" text:continue-numbering="false">
        <text:list-item>
          <text:p text:style-name="LastListParagraph_List_20_1_Content_First"> Calibrer: Cette valeur va permettre de calibrer la position du volet à la premiére utilisation pour que le serveur mémorise la position du volet. </text:p>
        </text:list-item>
      </text:list>
      <text:h text:style-name="Heading_20_5" text:outline-level="5"><text:bookmark-start text:name="__RefHeading___la_valeur_dynamique_11"/><text:bookmark-start text:name="la_valeur_dynamique"/>la valeur dynamique<text:bookmark-end text:name="__RefHeading___la_valeur_dynamique_11"/><text:bookmark-end text:name="la_valeur_dynamique"/></text:h>
      <text:p text:style-name="Text_20_body">La valeur dynamique permet de donner un référent à une action. Cela signifie que l'action va calquer ses changement d'état sur se référent. Exemple: si vous commandez deux volet d'un même bouton et que l'un est ouvert et l'autre fermé, les vont s'inverser tout les deux, l'un va recevoir l'ordre de monter et l'autre de descendre. Alors qu'avec la valeur dynamique l'ordre envoyé sera le même pour les deux volets et l'ordre sera celui du référ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programmer_une_lampe_sur_un_bouton</dc:title>
  </office:meta>
</office:document-meta>
</file>