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89956e149eb974a831013873a2e88f.png"/>
  <manifest:file-entry manifest:media-type="image/png" manifest:full-path="Pictures/7d3dc7e8fa132a786a07026e0e32c0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ise_en_veille"/><text:bookmark-start text:name="__RefHeading___ecran_tactile_et_mise_en_veille_1"/><text:bookmark-start text:name="ecran_tactile_et_mise_en_veille"/>Écran tactile et mise en veille<text:bookmark-end text:name="__RefHeading___ecran_tactile_et_mise_en_veille_1"/><text:bookmark-end text:name="ecran_tactile_et_mise_en_veille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7a89956e149eb974a831013873a2e88f.png" xlink:type="simple" xlink:show="embed" xlink:actuate="onLoad"/></draw:frame>
<text:line-break/><text:line-break/>
Dans ce menu, il vous est possible de définir le temps d'attente avant la mis en veille de l'écran en déplacant le curseur jusqu'à l'obtention de la durée souhaitée.
<text:line-break/>
Il vous est également possible d'activer la demande du mot de passe lors de la sortie de veille en cochant la case qui se rapporte à cette question  <draw:frame draw:style-name="media" draw:name="1" text:anchor-type="as-char" draw:z-index="1" svg:width="0.52916666666667cm" svg:height="0.52916666666667cm"><draw:image xlink:href="Pictures/7d3dc7e8fa132a786a07026e0e32c0fd.png" xlink:type="simple" xlink:show="embed" xlink:actuate="onLoad"/></draw:fram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mise_en_veille</dc:title>
  </office:meta>
</office:document-meta>
</file>