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5406bc0dcf10e35a6299e0e53a65901.png"/>
  <manifest:file-entry manifest:media-type="image/png" manifest:full-path="Pictures/c22b8265065e479577f7a771a2eb699d.png"/>
  <manifest:file-entry manifest:media-type="image/png" manifest:full-path="Pictures/755bcd3dfc32f3e26fa455864d58139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aj"/><text:bookmark-start text:name="__RefHeading___mise_a_jour_1"/><text:bookmark-start text:name="mise_a_jour"/>Mise à jour<text:bookmark-end text:name="__RefHeading___mise_a_jour_1"/><text:bookmark-end text:name="mise_a_jour"/></text:h>
      <text:p text:style-name="Text_20_body"><text:line-break/><text:line-break/>
<draw:frame draw:style-name="mediacenter" draw:name="0" text:anchor-type="paragraph" draw:z-index="0" svg:width="13.229166666667cm" svg:height="9.921875cm"><draw:image xlink:href="Pictures/35406bc0dcf10e35a6299e0e53a65901.png" xlink:type="simple" xlink:show="embed" xlink:actuate="onLoad"/></draw:frame>
<text:line-break/><text:line-break/>
Les mises à jours sont gratuite et sont disponibles de manières régulières chez tout les utilisateurs ayant enregistré leur centrale au Calaos Network. Lorsqu'une mise à jour est disponible, une icône apparaît en haut à gauche de votre écran  <draw:frame draw:style-name="media" draw:name="1" text:anchor-type="as-char" draw:z-index="1" svg:width="0.52916666666667cm" svg:height="0.52916666666667cm"><draw:image xlink:href="Pictures/c22b8265065e479577f7a771a2eb699d.png" xlink:type="simple" xlink:show="embed" xlink:actuate="onLoad"/></draw:frame> . Vous pouvez alors faire le choix de l'installer immédiatement ou de le faire plus tard. Le téléchargement de fait rapidement de la manière suivante:
<text:line-break/><text:line-break/>
<draw:frame draw:style-name="mediacenter" draw:name="2" text:anchor-type="paragraph" draw:z-index="2" svg:width="11.7475cm" svg:height="3.254375cm"><draw:image xlink:href="Pictures/755bcd3dfc32f3e26fa455864d58139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maj</dc:title>
  </office:meta>
</office:document-meta>
</file>