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e892a316654068aba25776d4071d3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lumiere_dmx"/><text:bookmark-start text:name="__RefHeading___creer_un_lumiere_dmx_1"/><text:bookmark-start text:name="creer_un_lumiere_dmx"/>Créer un lumiére DMX<text:bookmark-end text:name="__RefHeading___creer_un_lumiere_dmx_1"/><text:bookmark-end text:name="creer_un_lumiere_dmx"/></text:h>
      <text:p text:style-name="Text_20_body">Pour le câblage de la pastelle LAN/DMX et l'adressage des blocs se référer à l'<text:a xlink:type="simple" xlink:href="https://calaos.fr/wiki/fr/dmx-lan" text:style-name="Internet_20_link" text:visited-style-name="Visited_20_Internet_20_Link">Interfaçage DMX</text:a></text:p>
      <text:h text:style-name="Heading_20_5" text:outline-level="5"><text:bookmark-start text:name="__RefHeading___adresses_2"/><text:bookmark-start text:name="adresses"/>Adresses<text:bookmark-end text:name="__RefHeading___adresses_2"/><text:bookmark-end text:name="adresses"/></text:h>
      <text:p text:style-name="Text_20_body">Tout comme le DALI, chaque éclairage que l'on veut contrôler aura une adresse DMX. Les adresses sont réglables sur les blocs et il faudra donc se référer à leur documentation pour paramétrer ces adresses.</text:p>
      <text:h text:style-name="Heading_20_5" text:outline-level="5"><text:bookmark-start text:name="__RefHeading___programmation_3"/><text:bookmark-start text:name="programmation"/>Programmation<text:bookmark-end text:name="__RefHeading___programmation_3"/><text:bookmark-end text:name="programmation"/></text:h>
      <text:p text:style-name="Text_20_body">Etant donné que la passerelle DMX communique avec l'automate sur le réseau Ethernet, elle devra donc avoir l'adresse IP suivante: 10.0.0.120</text:p>
      <text:p text:style-name="Text_20_body">Pour plus de simplicité dans la gestion du système Calaos, un équipement DMX est vu comme un équipement DALI. Cela va permettre à l'automate de gérer de la même façon un éclairage DALI et DMX. La programmation devient totalement transparente. Il faudra cependant noter que l'adresse DMX 1 équivaut à l'adresse DALI 101, DMX 2 vaudra DALI 102 et ainsi de suite, …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Text_20_body">Donc pour la programmation du DMX elle sera identique à celle du DALI:
<draw:frame draw:style-name="mediacenter" draw:name="0" text:anchor-type="paragraph" draw:z-index="0" svg:width="19.84375cm" style:rel-width="100%" svg:height="17.764880952381cm" style:rel-height="scale"><draw:image xlink:href="Pictures/81e892a316654068aba25776d4071d3f.jpg" xlink:type="simple" xlink:show="embed" xlink:actuate="onLoad"/></draw:frame></text:p>
      <text:p text:style-name="Text_20_body">Donc il vous suffit de cocher qu'il s'agit d'une lumière DMX puis d'entrer l'adresse de chaque lumières sur les blocs DMX.</text:p>
      <text:p text:style-name="Text_20_body">Si vous avez pas l'option lumière DMX sur le logiciel il vous suffira de décaler l'adresse de 100, c'est à dire que pour une adresse DMX “1” il faut mettre une adresse “101” DAL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lumiere_dmx</dc:title>
  </office:meta>
</office:document-meta>
</file>