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375c7fd81dc4e3000a7aae383a6fd6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lecteur_de_musique"/><text:bookmark-start text:name="__RefHeading___ajouter_un_lecteur_de_musique_1"/><text:bookmark-start text:name="ajouter_un_lecteur_de_musique"/>Ajouter un lecteur de musique<text:bookmark-end text:name="__RefHeading___ajouter_un_lecteur_de_musique_1"/><text:bookmark-end text:name="ajouter_un_lecteur_de_musique"/></text:h>
      <text:p text:style-name="Text_20_body">Avant de passer à la programmation sur calaos installer il faut au préalable configurer la squeezebox.</text:p>
      <text:p text:style-name="Text_20_body"><draw:frame draw:style-name="mediacenter" draw:name="0" text:anchor-type="paragraph" draw:z-index="0" svg:width="19.84375cm" style:rel-width="100%" svg:height="13.90496001032cm" style:rel-height="scale"><draw:image xlink:href="Pictures/0375c7fd81dc4e3000a7aae383a6fd63.jpg" xlink:type="simple" xlink:show="embed" xlink:actuate="onLoad"/></draw:frame></text:p>
      <text:p text:style-name="Text_20_body">En faisant une détection, cela vous permettra de voir l'ensemble des squeezebox sur le réseau et de sélectionner celle que vous voulez rajouter, et l'adresse IP et l'adresse MAC sont automatiquement rempli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lecteur_de_musique</dc:title>
  </office:meta>
</office:document-meta>
</file>