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877680867c1603c3a77cb791a4cb61.png"/>
  <manifest:file-entry manifest:media-type="image/png" manifest:full-path="Pictures/7d3dc7e8fa132a786a07026e0e32c0fd.png"/>
  <manifest:file-entry manifest:media-type="image/png" manifest:full-path="Pictures/d405af7730a352f82dc9e171cc720f6d.png"/>
  <manifest:file-entry manifest:media-type="image/png" manifest:full-path="Pictures/78c745859f63478c4c4c9a2c308408f5.png"/>
  <manifest:file-entry manifest:media-type="image/png" manifest:full-path="Pictures/ed1f2676772cf224c3ac66ed3f0a5153.png"/>
  <manifest:file-entry manifest:media-type="image/png" manifest:full-path="Pictures/c22b8265065e479577f7a771a2eb69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heure"/><text:bookmark-start text:name="__RefHeading___heure_et_date_1"/><text:bookmark-start text:name="heure_et_date"/>Heure et date<text:bookmark-end text:name="__RefHeading___heure_et_date_1"/><text:bookmark-end text:name="heure_et_date"/></text:h>
      <text:p text:style-name="Text_20_body"><text:line-break/><text:line-break/>
<draw:frame draw:style-name="mediacenter" draw:name="0" text:anchor-type="paragraph" draw:z-index="0" svg:width="13.229166666667cm" svg:height="9.921875cm"><draw:image xlink:href="Pictures/00877680867c1603c3a77cb791a4cb61.png" xlink:type="simple" xlink:show="embed" xlink:actuate="onLoad"/></draw:frame>
<text:line-break/><text:line-break/>
Pour régler l'heure, il vous est possible de  mettre l'horloge à jour dynamiquement depuis internet en cochant la case en haut de page <draw:frame draw:style-name="media" draw:name="1" text:anchor-type="as-char" draw:z-index="1" svg:width="0.52916666666667cm" svg:height="0.52916666666667cm"><draw:image xlink:href="Pictures/7d3dc7e8fa132a786a07026e0e32c0fd.png" xlink:type="simple" xlink:show="embed" xlink:actuate="onLoad"/></draw:frame>.</text:p>
      <text:p text:style-name="Text_20_body">Pour régler l'heure manuellement, il suffit d'utiliser les touches <draw:frame draw:style-name="media" draw:name="2" text:anchor-type="as-char" draw:z-index="2" svg:width="0.52916666666667cm" svg:height="0.44097222222222cm"><draw:image xlink:href="Pictures/d405af7730a352f82dc9e171cc720f6d.png" xlink:type="simple" xlink:show="embed" xlink:actuate="onLoad"/></draw:frame> et  <draw:frame draw:style-name="media" draw:name="3" text:anchor-type="as-char" draw:z-index="3" svg:width="0.52916666666667cm" svg:height="0.44097222222222cm"><draw:image xlink:href="Pictures/78c745859f63478c4c4c9a2c308408f5.png" xlink:type="simple" xlink:show="embed" xlink:actuate="onLoad"/></draw:frame>  à côté de l'heure des minutes et des secondes.
<text:line-break/>
Pour régler la date, appuyez sur la touche <draw:frame draw:style-name="media" draw:name="4" text:anchor-type="as-char" draw:z-index="4" svg:width="0.52916666666667cm" svg:height="0.39260752688172cm"><draw:image xlink:href="Pictures/ed1f2676772cf224c3ac66ed3f0a5153.png" xlink:type="simple" xlink:show="embed" xlink:actuate="onLoad"/></draw:frame> à côté de la date et régler cette dernière à l'aides des flèches.</text:p>
      <text:p text:style-name="Text_20_body">Enfin, il vous est possible de sélectionner le fuseaux horaire correspondant à votre localisation en sélectionnant le fuseau horaire voulu <draw:frame draw:style-name="media" draw:name="5" text:anchor-type="as-char" draw:z-index="5" svg:width="0.52916666666667cm" svg:height="0.52916666666667cm"><draw:image xlink:href="Pictures/c22b8265065e479577f7a771a2eb699d.png" xlink:type="simple" xlink:show="embed" xlink:actuate="onLoad"/></draw:frame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heure</dc:title>
  </office:meta>
</office:document-meta>
</file>