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9db0a91ecc435296396fef3cfec4785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r:ecran_tactile"/><text:bookmark-start text:name="__RefHeading___ecran_tactile_1"/><text:bookmark-start text:name="ecran_tactile"/>Ecran tactile<text:bookmark-end text:name="__RefHeading___ecran_tactile_1"/><text:bookmark-end text:name="ecran_tactile"/></text:h>
      <text:p text:style-name="Text_20_body">Sur une centrale domotique Calaos, il est aussi possible de connecter un écran tactile, et ainsi d'avoir un moyen simple et rapide de contrôler son habitat. Nous assemblons nous même les écrans afin de permettre la personnalisation pour chaque habitat (choix du cadre).</text:p>
      <text:p text:style-name="Text_20_body">Caractéristiques des écrans:</text:p>
      <text:list text:style-name="List_20_1" text:continue-numbering="false">
        <text:list-item>
          <text:p text:style-name="List_20_1_Content_First"> Modèle : Elo Touch 1537L</text:p>
        </text:list-item>
        <text:list-item>
          <text:p text:style-name="List_20_1_Content"> Taille: 15“</text:p>
        </text:list-item>
        <text:list-item>
          <text:p text:style-name="List_20_1_Content"> Résolution: 1024×768</text:p>
        </text:list-item>
        <text:list-item>
          <text:p text:style-name="List_20_1_Content_Last"> Dalle tactile: Technologie à ondes de surface</text:p>
        </text:list-item>
      </text:list>
      <text:h text:style-name="Heading_20_2" text:outline-level="2"><text:bookmark-start text:name="__RefHeading___installation_2"/><text:bookmark-start text:name="installation"/>Installation<text:bookmark-end text:name="__RefHeading___installation_2"/><text:bookmark-end text:name="installation"/></text:h>
      <text:p text:style-name="Text_20_body">Un seul écran tactile peut se connecter par centrale. Pour installer plusieurs écrans tactiles dans une maison, il faut donc rajouter une centrale domotique Calaos par écran. La première centrale sera configuré en maître et les autre en esclaves. Le nombre de couple centrale/écran n'est théoriquement pas limité et peut monter à une dizaine sans poser de problème.</text:p>
      <text:p text:style-name="Text_20_body">Il faudra respecter les dimensions ci-dessous pour l'installation de l'écran.</text:p>
      <text:p text:style-name="Text_20_body"><draw:frame draw:style-name="mediacenter" draw:name="Ecran tactile Legend" text:anchor-type="paragraph" draw:z-index="0" svg:width="11.90625cm"><draw:text-box><text:p text:style-name="legendcenter"><draw:frame draw:style-name="mediacenter" draw:name="Ecran tactile" text:anchor-type="paragraph" draw:z-index="0" svg:width="11.90625cm" svg:height="15.8440425117cm"><draw:image xlink:href="Pictures/9db0a91ecc435296396fef3cfec47856.png" xlink:type="simple" xlink:show="embed" xlink:actuate="onLoad"/></draw:frame>Ecran tactile</text:p></draw:text-box></draw:frame></text:p>
      <text:p text:style-name="Text_20_body">L'écran a besoin d'une alimentation 230V, d'une liaison série RS232 (un câble multipaires avec blindage peut faire l'affaire), ainsi que d'un câble VGA. La liaison entre la centrale et l'écran peut atteindre les 25m sans problèmes particulie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fr:ecran_tactile</dc:title>
  </office:meta>
</office:document-meta>
</file>