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6d2a7a8e187f1fee641370ad1b535f50.jpg"/>
  <manifest:file-entry manifest:media-type="image/png" manifest:full-path="Pictures/9fc3630dded3bd318b4414750f9d8ac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r:dmx-lan"/><text:bookmark-start text:name="__RefHeading___interfacage_dmx_1"/><text:bookmark-start text:name="interfacage_dmx"/>Interfaçage DMX<text:bookmark-end text:name="__RefHeading___interfacage_dmx_1"/><text:bookmark-end text:name="interfacage_dmx"/></text:h>
      <text:h text:style-name="Heading_20_2" text:outline-level="2"><text:bookmark-start text:name="__RefHeading___dmx_512_2"/><text:bookmark-start text:name="dmx_512"/>DMX 512<text:bookmark-end text:name="__RefHeading___dmx_512_2"/><text:bookmark-end text:name="dmx_512"/></text:h>
      <text:p text:style-name="Text_20_body">Parmi les méthodes de contrôle d'éclairage on retrouve plusieurs normes bien définit et utilisé depuis longtemps. C'est le cas du <text:a xlink:type="simple" xlink:href="http://fr.wikipedia.org/wiki/DMX_(%C3%A9clairage)" text:style-name="Internet_20_link" text:visited-style-name="Visited_20_Internet_20_Link">DMX512</text:a> plus communément appelé DMX (Digital Multiplexing).</text:p>
      <text:p text:style-name="Text_20_body">Il est principalement utilisé dans le monde de la scène (concerts, plateaux télé, spectacle son &amp; lumière) pour le contrôle de l'éclairage dynamique. Ce procédé a quelques avantages pour l'utiliser dans le milieu de la domotique résidentiel. Le <text:a xlink:type="simple" xlink:href="http://fr.wikipedia.org/wiki/DMX_(%C3%A9clairage)" text:style-name="Internet_20_link" text:visited-style-name="Visited_20_Internet_20_Link">DMX512</text:a> est à ce jour le protocole le plus répandu et le plus universel, (utilisés partout et par tous les fabricants de matériel d'éclairage scénique).</text:p>
      <text:p text:style-name="Text_20_body">On peut donc trouver des blocs de puissance gradateur capable de varier plusieurs équipements à des prix très abordable. Ces blocs peuvent aussi supporter des puissances supérieures à ce qu'on pourrait faire en DALI.</text:p>
      <text:h text:style-name="Heading_20_2" text:outline-level="2"><text:bookmark-start text:name="__RefHeading___mise_en_oeuvre_3"/><text:bookmark-start text:name="mise_en_oeuvre"/>Mise en oeuvre<text:bookmark-end text:name="__RefHeading___mise_en_oeuvre_3"/><text:bookmark-end text:name="mise_en_oeuvre"/></text:h>
      <text:p text:style-name="Text_20_body">Afin de faciliter la mise en oeuvre avec un système Calaos, nous avons choisi d'utiliser une passerelle simple DMX &lt;-&gt; Ethernet. Cette passerelle s'occupera de convertir les ordres en provenance du réseau Ethernet et de les transmettre sur le lien DMX.</text:p>
      <text:p text:style-name="Text_20_body">La passerelle utilisé est disponible chez <text:a xlink:type="simple" xlink:href="http://www.shop.dmx4all.de/DMX4ALL-Produkte/Interfaces/LAN-DMX-Interfaces/LAN-DMX-STAGE-PROFI.html" text:style-name="Internet_20_link" text:visited-style-name="Visited_20_Internet_20_Link"> DMX4ALL</text:a> sous la référence LAN-DMX-STAGE-PROFI.</text:p>
      <text:p text:style-name="Text_20_body"><draw:frame draw:style-name="mediacenter" draw:name="LAN DMX STAGE PROFI Legend" text:anchor-type="paragraph" draw:z-index="0" svg:width="11.191875cm"><draw:text-box><text:p text:style-name="legendcenter"><draw:frame draw:style-name="mediacenter" draw:name="LAN DMX STAGE PROFI" text:anchor-type="paragraph" draw:z-index="0" svg:width="11.191875cm" svg:height="7.858125cm"><draw:image xlink:href="Pictures/6d2a7a8e187f1fee641370ad1b535f50.jpg" xlink:type="simple" xlink:show="embed" xlink:actuate="onLoad"/></draw:frame>LAN DMX STAGE PROFI</text:p></draw:text-box></draw:frame></text:p>
      <text:h text:style-name="Heading_20_2" text:outline-level="2"><text:bookmark-start text:name="__RefHeading___cablage_4"/><text:bookmark-start text:name="cablage"/>Câblage<text:bookmark-end text:name="__RefHeading___cablage_4"/><text:bookmark-end text:name="cablage"/></text:h>
      <text:p text:style-name="Text_20_body">Cette passerelle devra être connecté sur le réseau automate, soit en passant par un switch, soit en passant par le double port réseau de la <text:a xlink:type="simple" xlink:href="https://calaos.fr/wiki/fr/750-849" text:style-name="Internet_20_link" text:visited-style-name="Visited_20_Internet_20_Link">tête 750-849</text:a>. Les blocs DMX seront connectés au bus DMX. 
Il est préférable de placer sur le dernier appareil DMX une résistance de fin de ligne d'une valeur de 120Ω pour terminer le bus.</text:p>
      <text:p text:style-name="Text_20_body"><draw:frame draw:style-name="mediacenter" draw:name="Schema DMX Legend" text:anchor-type="paragraph" draw:z-index="0" svg:width="17.197916666667cm" style:rel-width="100%"><draw:text-box><text:p text:style-name="legendcenter"><draw:frame draw:style-name="mediacenter" draw:name="Schema DMX" text:anchor-type="paragraph" draw:z-index="1" svg:width="17.197916666667cm" style:rel-width="100%" svg:height="8.1385489904453cm" style:rel-height="scale"><draw:image xlink:href="Pictures/9fc3630dded3bd318b4414750f9d8ac8.png" xlink:type="simple" xlink:show="embed" xlink:actuate="onLoad"/></draw:frame>Schema DMX</text:p></draw:text-box></draw:frame></text:p>
      <text:h text:style-name="Heading_20_2" text:outline-level="2"><text:bookmark-start text:name="__RefHeading___programmation_5"/><text:bookmark-start text:name="programmation"/>Programmation<text:bookmark-end text:name="__RefHeading___programmation_5"/><text:bookmark-end text:name="programmation"/></text:h>
      <text:h text:style-name="Heading_20_3" text:outline-level="3"><text:bookmark-start text:name="__RefHeading___adresses_6"/><text:bookmark-start text:name="adresses"/>Adresses<text:bookmark-end text:name="__RefHeading___adresses_6"/><text:bookmark-end text:name="adresses"/></text:h>
      <text:p text:style-name="Text_20_body">Tout comme le DALI, chaque éclairage que l'on veut contrôler aura une adresse DMX. Les adresses sont réglables sur les blocs et il faudra donc se référer à leur documentation pour paramétrer ces adresses.</text:p>
      <text:h text:style-name="Heading_20_3" text:outline-level="3"><text:bookmark-start text:name="__RefHeading___programmation_7"/><text:bookmark-start text:name="programmation1"/>Programmation<text:bookmark-end text:name="__RefHeading___programmation_7"/><text:bookmark-end text:name="programmation1"/></text:h>
      <text:p text:style-name="Text_20_body">Etant donné que la passerelle DMX communique avec l'automate sur le réseau Ethernet, elle devra donc avoir l'adresse IP suivante: <text:span text:style-name="Strong_20_Emphasis">10.0.0.120</text:span></text:p>
      <text:p text:style-name="Text_20_body">Pour plus de simplicité dans la gestion du système Calaos, un équipement DMX est vu comme un équipement DALI. Cela va permettre à l'automate de gérer de la même façon un éclairage DALI et DMX. La programmation devient totalement transparente. Il faudra cependant noter que l'adresse DMX 1 équivaut à l'adresse DALI 101, DMX 2 vaudra DALI 102 et ainsi de suite, ...</text:p>
      <text:p text:style-name="Text_20_body">La programmation s'effectue également avec le logiciel <text:a xlink:type="simple" xlink:href="https://calaos.fr/wiki/fr/calaos_installer" text:style-name="Internet_20_link" text:visited-style-name="Visited_20_Internet_20_Link">Calaos Installer</text:a>. On pourra jouer avec l'intensité des éclairages exactement comme les éléments de lumière DALI.</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fr:dmx-lan</dc:title>
  </office:meta>
</office:document-meta>
</file>