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1eb5cdb647613bf2bdd2cefa0b5c379.png"/>
  <manifest:file-entry manifest:media-type="image/png" manifest:full-path="Pictures/07d87444e820267d79344fcef8cd69a5.png"/>
  <manifest:file-entry manifest:media-type="image/png" manifest:full-path="Pictures/431ab3adeef889be6c93954a4c092d09.png"/>
  <manifest:file-entry manifest:media-type="image/png" manifest:full-path="Pictures/5cc386541f5563c18c13d1a12928da9b.png"/>
  <manifest:file-entry manifest:media-type="image/png" manifest:full-path="Pictures/1ac2e76483edc01480aeb9e70ddd1e0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client_connect"/><text:bookmark-start text:name="__RefHeading___les_phases_d_une_application_cliente_mobile_1"/><text:bookmark-start text:name="les_phases_d_une_application_cliente_mobile"/>Les phases d'une application cliente mobile<text:bookmark-end text:name="__RefHeading___les_phases_d_une_application_cliente_mobile_1"/><text:bookmark-end text:name="les_phases_d_une_application_cliente_mobile"/></text:h>
      <text:p text:style-name="Text_20_body">Ce guide présente les différentes phases, dont celle de connexion à une centrale domotique d'une interface cliente externe (ex. application mobile, tablette tactile, etc...).</text:p>
      <text:h text:style-name="Heading_20_2" text:outline-level="2"><text:bookmark-start text:name="__RefHeading___diagramme_logique_de_connexion_2"/><text:bookmark-start text:name="diagramme_logique_de_connexion"/>Diagramme logique de connexion<text:bookmark-end text:name="__RefHeading___diagramme_logique_de_connexion_2"/><text:bookmark-end text:name="diagramme_logique_de_connexion"/></text:h>
      <text:p text:style-name="Text_20_body"><draw:frame draw:style-name="mediacenter" draw:name="Diagramme logique Legend" text:anchor-type="paragraph" draw:z-index="0" svg:width="17.594791666667cm" style:rel-width="100%"><draw:text-box><text:p text:style-name="legendcenter"><draw:frame draw:style-name="mediacenter" draw:name="Diagramme logique" text:anchor-type="paragraph" draw:z-index="0" svg:width="17.594791666667cm" style:rel-width="100%" svg:height="26.696458333333cm" style:rel-height="scale"><draw:image xlink:href="Pictures/71eb5cdb647613bf2bdd2cefa0b5c379.png" xlink:type="simple" xlink:show="embed" xlink:actuate="onLoad"/></draw:frame>Diagramme logique</text:p></draw:text-box></draw:frame></text:p>
      <text:p text:style-name="Text_20_body">Au lancement de l'application la première étape à effectuer est de contacter le serveur calaos.fr grâce à une requête <text:a xlink:type="simple" xlink:href="https://calaos.fr/wiki/fr/protocole_json#get_ip" text:style-name="Internet_20_link" text:visited-style-name="Visited_20_Internet_20_Link">JSON get_ip</text:a> afin de récupérer l'adresse IP su laquelle se connecter. En fonction de la réponse (et surtout en fonction du paramètre <text:span text:style-name="Emphasis">at_home</text:span>), on va pouvoir tenter une connexion (<draw:frame draw:style-name="media" draw:name="Icon1 Legend" text:anchor-type="as-char" draw:z-index="0" svg:width="0.50270833333333cm"><draw:text-box><text:p text:style-name="legendcenter"><draw:frame draw:style-name="media" draw:name="Icon1" text:anchor-type="as-char" draw:z-index="1" svg:width="0.50270833333333cm" svg:height="0.50270833333333cm"><draw:image xlink:href="Pictures/07d87444e820267d79344fcef8cd69a5.png" xlink:type="simple" xlink:show="embed" xlink:actuate="onLoad"/></draw:frame>Icon1</text:p></draw:text-box></draw:frame> et <draw:frame draw:style-name="media" draw:name="Icon2 Legend" text:anchor-type="as-char" draw:z-index="0" svg:width="0.50270833333333cm"><draw:text-box><text:p text:style-name="legendcenter"><draw:frame draw:style-name="media" draw:name="Icon2" text:anchor-type="as-char" draw:z-index="2" svg:width="0.50270833333333cm" svg:height="0.50270833333333cm"><draw:image xlink:href="Pictures/431ab3adeef889be6c93954a4c092d09.png" xlink:type="simple" xlink:show="embed" xlink:actuate="onLoad"/></draw:frame>Icon2</text:p></draw:text-box></draw:frame>) grâce à <text:a xlink:type="simple" xlink:href="https://calaos.fr/wiki/fr/protocole_json#get_home" text:style-name="Internet_20_link" text:visited-style-name="Visited_20_Internet_20_Link">l'API JSON</text:a>. L'API JSON est a <text:span text:style-name="Strong_20_Emphasis">privilégier</text:span> dans tous les cas, par rapport à l'API TCP, car le nombre de requêtes est moins important en HTTP/JSON. Il y a une petite différence à adopter entre le mode “local” et le mode “distant” (voir la partie </text:p>
      <text:p text:style-name="Text_20_body">Si une erreur survient (problème de connexion à Internet, pas de réponse de calaos.fr, ...) lors de la connexion il faudra alors déterminer si une connexion Wifi au réseau local est disponible et tenter une recherche d'une centrale domotique sur le réseau local <draw:frame draw:style-name="media" draw:name="Icon3 Legend" text:anchor-type="as-char" draw:z-index="0" svg:width="0.50270833333333cm"><draw:text-box><text:p text:style-name="legendcenter"><draw:frame draw:style-name="media" draw:name="Icon3" text:anchor-type="as-char" draw:z-index="3" svg:width="0.50270833333333cm" svg:height="0.50270833333333cm"><draw:image xlink:href="Pictures/5cc386541f5563c18c13d1a12928da9b.png" xlink:type="simple" xlink:show="embed" xlink:actuate="onLoad"/></draw:frame>Icon3</text:p></draw:text-box></draw:frame>.</text:p>
      <text:p text:style-name="Text_20_body">En cas d'échec, la connexion sera alors impossible et un message d'erreur devra être affiché <draw:frame draw:style-name="media" draw:name="Icon4 Legend" text:anchor-type="as-char" draw:z-index="0" svg:width="0.50270833333333cm"><draw:text-box><text:p text:style-name="legendcenter"><draw:frame draw:style-name="media" draw:name="Icon4" text:anchor-type="as-char" draw:z-index="4" svg:width="0.50270833333333cm" svg:height="0.50270833333333cm"><draw:image xlink:href="Pictures/1ac2e76483edc01480aeb9e70ddd1e00.png" xlink:type="simple" xlink:show="embed" xlink:actuate="onLoad"/></draw:frame>Icon4</text:p></draw:text-box></draw:frame>.</text:p>
      <text:h text:style-name="Heading_20_2" text:outline-level="2"><text:bookmark-start text:name="__RefHeading___mode_localmode_distant_3"/><text:bookmark-start text:name="mode_localmode_distant"/>Mode local/Mode Distant<text:bookmark-end text:name="__RefHeading___mode_localmode_distant_3"/><text:bookmark-end text:name="mode_localmode_distant"/></text:h>
      <text:p text:style-name="Text_20_body">Dans une application mobile, le nombre de requêtes doit être optimisé pour garantir un chargement rapide, ainsi qu'une autonomie correcte de l'appareil. Il faudra donc toujours privilégier <text:a xlink:type="simple" xlink:href="https://calaos.fr/wiki/fr/protocole_json#get_home" text:style-name="Internet_20_link" text:visited-style-name="Visited_20_Internet_20_Link">le protocole HTTP/JSON</text:a>. Il y a cependant une différence important à prendre en compte lorsque que l'on est connecté à la centrale sur le réseau local.</text:p>
      <text:h text:style-name="Heading_20_3" text:outline-level="3"><text:bookmark-start text:name="__RefHeading___mise_a_jour_des_etats_4"/><text:bookmark-start text:name="mise_a_jour_des_etats"/>Mise à jour des états<text:bookmark-end text:name="__RefHeading___mise_a_jour_des_etats_4"/><text:bookmark-end text:name="mise_a_jour_des_etats"/></text:h>
      <text:p text:style-name="Text_20_body">L'application doit lors de son lancement “charger” la configuration de la maison (voir <text:a xlink:type="simple" xlink:href="https://calaos.fr/wiki/fr/protocole_json#get_home" text:style-name="Internet_20_link" text:visited-style-name="Visited_20_Internet_20_Link">le protocole HTTP/JSON</text:a>). Une fois la maison chargé, l'interface de l'application devra refléter en continu les différents états des éléments. Par ex, si une lumière s'allume (change d'état), l'application devra automatiquement refléter son état sur l'interface <text:span text:style-name="Strong_20_Emphasis">en temps réel</text:span>. </text:p>
      <text:h text:style-name="Heading_20_4" text:outline-level="4"><text:bookmark-start text:name="__RefHeading___polling_json_5"/><text:bookmark-start text:name="polling_json"/>Polling JSON<text:bookmark-end text:name="__RefHeading___polling_json_5"/><text:bookmark-end text:name="polling_json"/></text:h>
      <text:p text:style-name="Text_20_body">Pour cela il y a 2 méthodes disponibles, la première consiste à effectuer régulièrement
<text:a xlink:type="simple" xlink:href="https://calaos.fr/wiki/fr/protocole_json#get_state" text:style-name="Internet_20_link" text:visited-style-name="Visited_20_Internet_20_Link">une demande d'état</text:a> de l'élément (un <text:a xlink:type="simple" xlink:href="http://en.wikipedia.org/wiki/Polling_(computer_science)" text:style-name="Internet_20_link" text:visited-style-name="Visited_20_Internet_20_Link">polling</text:a>).</text:p>
      <text:h text:style-name="Heading_20_4" text:outline-level="4"><text:bookmark-start text:name="__RefHeading___mode_listen_push_6"/><text:bookmark-start text:name="mode_listen_push"/>Mode Listen (PUSH)<text:bookmark-end text:name="__RefHeading___mode_listen_push_6"/><text:bookmark-end text:name="mode_listen_push"/></text:h>
      <text:p text:style-name="Text_20_body">Une autre méthode est disponible grâce au <text:a xlink:type="simple" xlink:href="https://calaos.fr/wiki/fr/protocole_tcp#listen" text:style-name="Internet_20_link" text:visited-style-name="Visited_20_Internet_20_Link">protocole TCP</text:a>, il s'agit du mode <text:span text:style-name="Emphasis">listen</text:span>. Le mode listen mets la connexion TCP en écoute et c'est non plus l'application qui va demander l'état des éléments, mais la centrale qui va envoyer <text:span text:style-name="Strong_20_Emphasis">tous les changements d'états</text:span>. Ce mode ne peut être utilisé que sur les connexions réseau local, et non en mode dista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client_connect</dc:title>
  </office:meta>
</office:document-meta>
</file>