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33a98eb0730f53a3c53f714c44695f.png"/>
  <manifest:file-entry manifest:media-type="image/png" manifest:full-path="Pictures/078579adacb7ae94cbcac19890628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entrale_calaos"/><text:bookmark-start text:name="__RefHeading___centrale_domotique_calaos_1"/><text:bookmark-start text:name="centrale_domotique_calaos"/>Centrale domotique Calaos<text:bookmark-end text:name="__RefHeading___centrale_domotique_calaos_1"/><text:bookmark-end text:name="centrale_domotique_calaos"/></text:h>
      <text:p text:style-name="Text_20_body">Tout comme l'automate, l'ensemble de nos équipements se branchent sur le réseau informatique. La centrale domotique ne déroge pas à cette règle et est le coeur d'une installation Calaos. C'est elle qui va permettre la gestion intelligente des fonctions de la maison en agissant directement sur l'automate, les caméras de surveillance, les lecteurs de musique, etc...</text:p>
      <text:p text:style-name="Text_20_body">Elle embarque un système informatique optimisé et allégé (pour diminuer la consommation électrique) qui va fournir la supervision de l'habitat grâce à une interface web. </text:p>
      <text:h text:style-name="Heading_20_2" text:outline-level="2"><text:bookmark-start text:name="__RefHeading___cablage_2"/><text:bookmark-start text:name="cablage"/>Câblage<text:bookmark-end text:name="__RefHeading___cablage_2"/><text:bookmark-end text:name="cablage"/></text:h>
      <text:p text:style-name="Text_20_body">La centrale s'installe généralement dans le <text:a xlink:type="simple" xlink:href="https://calaos.fr/wiki/fr/quatro" text:style-name="Internet_20_link" text:visited-style-name="Visited_20_Internet_20_Link">tableau électrique</text:a>. On y raccorde dessus l'automate Wago grâce au port Ethernet dédié, le LAN, ainsi qu'un écran tactile.</text:p>
      <text:h text:style-name="Heading_20_3" text:outline-level="3"><text:bookmark-start text:name="__RefHeading___serveur_1ere_version_3"/><text:bookmark-start text:name="serveur_1ere_version"/>Serveur (1ère version)<text:bookmark-end text:name="__RefHeading___serveur_1ere_version_3"/><text:bookmark-end text:name="serveur_1ere_version"/></text:h>
      <text:p text:style-name="Text_20_body"><draw:frame draw:style-name="mediacenter" draw:name="Connectique serveur 1 Legend" text:anchor-type="paragraph" draw:z-index="0" svg:width="15.319375cm"><draw:text-box><text:p text:style-name="legendcenter"><draw:frame draw:style-name="mediacenter" draw:name="Connectique serveur 1" text:anchor-type="paragraph" draw:z-index="0" svg:width="15.319375cm" svg:height="7.3025cm"><draw:image xlink:href="Pictures/be33a98eb0730f53a3c53f714c44695f.png" xlink:type="simple" xlink:show="embed" xlink:actuate="onLoad"/></draw:frame>Connectique serveur 1</text:p></draw:text-box></draw:frame></text:p>
      <text:h text:style-name="Heading_20_3" text:outline-level="3"><text:bookmark-start text:name="__RefHeading___serveur_version_actuelle_4"/><text:bookmark-start text:name="serveur_version_actuelle"/>Serveur (version actuelle)<text:bookmark-end text:name="__RefHeading___serveur_version_actuelle_4"/><text:bookmark-end text:name="serveur_version_actuelle"/></text:h>
      <text:p text:style-name="Text_20_body"><draw:frame draw:style-name="mediacenter" draw:name="Connectique serveur 2 Legend" text:anchor-type="paragraph" draw:z-index="0" svg:width="15.319375cm"><draw:text-box><text:p text:style-name="legendcenter"><draw:frame draw:style-name="mediacenter" draw:name="Connectique serveur 2" text:anchor-type="paragraph" draw:z-index="1" svg:width="15.319375cm" svg:height="6.746875cm"><draw:image xlink:href="Pictures/078579adacb7ae94cbcac198906281b7.png" xlink:type="simple" xlink:show="embed" xlink:actuate="onLoad"/></draw:frame>Connectique serveur 2</text:p></draw:text-box></draw:frame></text:p>
      <text:h text:style-name="Heading_20_2" text:outline-level="2"><text:bookmark-start text:name="__RefHeading___programmation_5"/><text:bookmark-start text:name="programmation"/>Programmation<text:bookmark-end text:name="__RefHeading___programmation_5"/><text:bookmark-end text:name="programmation"/></text:h>
      <text:h text:style-name="Heading_20_3" text:outline-level="3"><text:bookmark-start text:name="__RefHeading___parametrage_reseau_6"/><text:bookmark-start text:name="parametrage_reseau"/>Paramétrage réseau<text:bookmark-end text:name="__RefHeading___parametrage_reseau_6"/><text:bookmark-end text:name="parametrage_reseau"/></text:h>
      <text:p text:style-name="Text_20_body">La programmation de la centrale se fait grâce au logiciel <text:a xlink:type="simple" xlink:href="https://calaos.fr/wiki/fr/calaos_installer" text:style-name="Internet_20_link" text:visited-style-name="Visited_20_Internet_20_Link">Calaos Installer</text:a>. Pour vous connecter sur la centrale, vous aurez besoin de connaitre l'adresse IP de l'interface LAN. Vous devrez donc vous connecter en vous mettant sur la même plage d'adresse IP que la centrale pour le 1er accès. Vous aurez aussi besoin du couple nom d'utilisateur et mot de passe. </text:p>
      <text:p text:style-name="Text_20_body">Par défaut ces paramètres sont:</text:p>
      <text:list text:style-name="List_20_1" text:continue-numbering="false">
        <text:list-item>
          <text:p text:style-name="List_20_1_Content_First"> IP de l'interface LAN: 192.168.1.100</text:p>
        </text:list-item>
        <text:list-item>
          <text:p text:style-name="List_20_1_Content"> Nom d'utilisateur: user</text:p>
        </text:list-item>
        <text:list-item>
          <text:p text:style-name="List_20_1_Content_Last"> Mot de passe: pass</text:p>
        </text:list-item>
      </text:list>
      <text:p text:style-name="Text_20_body">La 2eme interface Ethernet dédié à l'automate Wago est fixée par défaut à l'adresse 10.0.0.200. L'automate, quant à lui, à l'adresse 10.0.0.123 par défaut.</text:p>
      <text:h text:style-name="Heading_20_3" text:outline-level="3"><text:bookmark-start text:name="__RefHeading___acces_web_7"/><text:bookmark-start text:name="acces_web"/>Accès Web<text:bookmark-end text:name="__RefHeading___acces_web_7"/><text:bookmark-end text:name="acces_web"/></text:h>
      <text:p text:style-name="Text_20_body">La centrale dispose d'une interface web pour piloter la maison. On peut également y effectuer certains réglages comme changer les paramètres réseau. La page web est disponible en <text:a xlink:type="simple" xlink:href="http://fr.wikipedia.org/wiki/Https#HTTPS" text:style-name="Internet_20_link" text:visited-style-name="Visited_20_Internet_20_Link">HTTPS</text:a> afin de garantir un minimum de sécurité. L'accès à la page se fait donc en tapant l'adresse <text:a xlink:type="simple" xlink:href="https://ip_de_la_centrale" text:style-name="Internet_20_link" text:visited-style-name="Visited_20_Internet_20_Link">https://ip_de_la_centrale</text:a> dans un navigateur.</text:p>
      <text:h text:style-name="Heading_20_3" text:outline-level="3"><text:bookmark-start text:name="__RefHeading___acces_au_systeme_8"/><text:bookmark-start text:name="acces_au_systeme"/>Accès au système<text:bookmark-end text:name="__RefHeading___acces_au_systeme_8"/><text:bookmark-end text:name="acces_au_systeme"/></text:h>
      <text:p text:style-name="Text_20_body">Il existe en plus de l'accès par la page web, un accès SSH. Cet accès est activable sur la page web, et va permettre de configurer certains paramètres avancés, ainsi que d'accéder au système de fichier.</text:p>
      <text:list text:style-name="List_20_1" text:continue-numbering="false">
        <text:list-item>
          <text:p text:style-name="LastListParagraph_List_20_1_Content_First"> <text:a xlink:type="simple" xlink:href="https://calaos.fr/wiki/fr/centrale_ssh" text:style-name="Internet_20_link" text:visited-style-name="Visited_20_Internet_20_Link">Accès SSH</text:a></text:p>
        </text:list-item>
      </text:list>
      <text:p text:style-name="Text_20_body">Une fois connecté en mode console, on pourra effectuer un paramétrage plus poussé.</text:p>
      <text:list text:style-name="List_20_1" text:continue-numbering="false">
        <text:list-item>
          <text:p text:style-name="LastListParagraph_List_20_1_Content_First"> <text:a xlink:type="simple" xlink:href="https://calaos.fr/wiki/fr/centrale_console" text:style-name="Internet_20_link" text:visited-style-name="Visited_20_Internet_20_Link">Configuration d'une machine en ligne de commande</text:a></text:p>
        </text:list-item>
      </text:list>
      <text:h text:style-name="Heading_20_3" text:outline-level="3"><text:bookmark-start text:name="__RefHeading___configuration_9"/><text:bookmark-start text:name="configuration"/>Configuration<text:bookmark-end text:name="__RefHeading___configuration_9"/><text:bookmark-end text:name="configuration"/></text:h>
      <text:p text:style-name="Text_20_body">La centrale est conçu en évitant au maximum les pièces mécaniques et donc l'usure naturelle. Le système fonctionne donc entièrement en mémoire et seule la configuration de la maison et les règles sont stockés dans la mémoire flash. Ces fichiers sont la base d'une maison et comprennent:</text:p>
      <text:list text:style-name="List_20_1" text:continue-numbering="false">
        <text:list-item>
          <text:p text:style-name="List_20_1_Content_First"> <text:span text:style-name="Emphasis">io.xml</text:span> : fichier détaillant la configuration de la maison et de ses équipements</text:p>
        </text:list-item>
        <text:list-item>
          <text:p text:style-name="List_20_1_Content"> <text:span text:style-name="Emphasis">rules.xml</text:span> : fichier contenant les règles</text:p>
        </text:list-item>
        <text:list-item>
          <text:p text:style-name="List_20_1_Content"> <text:span text:style-name="Emphasis">local_config.xml</text:span> :  fichier contenant les paramètres locales à la machine (réseau, etc...)</text:p>
        </text:list-item>
        <text:list-item>
          <text:p text:style-name="List_20_1_Content"> <text:span text:style-name="Emphasis">simple_scenarios.xml</text:span> : Scénarios crées à partir de l'écran tactile</text:p>
        </text:list-item>
        <text:list-item>
          <text:p text:style-name="List_20_1_Content"> <text:span text:style-name="Emphasis">widgets.xml</text:span> : Paramètres du <text:a xlink:type="simple" xlink:href="https://calaos.fr/wiki/fr/bureau" text:style-name="Internet_20_link" text:visited-style-name="Visited_20_Internet_20_Link">bureau</text:a> de l'interface tactile</text:p>
        </text:list-item>
        <text:list-item>
          <text:p text:style-name="List_20_1_Content_Last"> <text:span text:style-name="Emphasis">photo_manager_accounts.xml</text:span> : Paramètres du gestionnaire de photos de l'écran tactile</text:p>
        </text:list-item>
      </text:list>
      <text:p text:style-name="Text_20_body">Certains de ces fichiers sont crées automatiquement, mais d'autres comme <text:span text:style-name="Emphasis">io.xml</text:span> et <text:span text:style-name="Emphasis">rules.xml</text:span> sont gérés par le logiciel <text:a xlink:type="simple" xlink:href="https://calaos.fr/wiki/fr/calaos_installer" text:style-name="Internet_20_link" text:visited-style-name="Visited_20_Internet_20_Link">Calaos Install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entrale_calaos</dc:title>
  </office:meta>
</office:document-meta>
</file>