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73af6a960dc3d9449cd1d48f86a949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camera"/><text:bookmark-start text:name="__RefHeading___ajouter_une_camera_dans_la_maison_1"/><text:bookmark-start text:name="ajouter_une_camera_dans_la_maison"/>Ajouter une caméra dans la maison<text:bookmark-end text:name="__RefHeading___ajouter_une_camera_dans_la_maison_1"/><text:bookmark-end text:name="ajouter_une_camera_dans_la_maison"/></text:h>
      <text:p text:style-name="Text_20_body">Calaos est compatible avec trois marques de camera: Axis, planet et gadspot. D'autre cameras peuvent être compatibles avec calaos a condition d'avoir leur adresse IP et leur URL (JPEG, ou MJPEG, ou MPEG4) et que ces dernière soit accessible sans mots de passe.</text:p>
      <text:p text:style-name="Text_20_body"><draw:frame draw:style-name="mediacenter" draw:name="0" text:anchor-type="paragraph" draw:z-index="0" svg:width="19.84375cm" style:rel-width="100%" svg:height="14.295124066169cm" style:rel-height="scale"><draw:image xlink:href="Pictures/173af6a960dc3d9449cd1d48f86a949c.jpg" xlink:type="simple" xlink:show="embed" xlink:actuate="onLoad"/></draw:frame></text:p>
      <text:p text:style-name="Text_20_body">Pour les caméras IP si vous suffi de choisi la marque puis de rentrer leur adresse IP. (Pour les camera AXIS, le numero de caméra reste à 1 pour les camera IP)</text:p>
      <text:p text:style-name="Text_20_body">Pour les caméras analogiques calaos est compatible uniquement avec les encodeurs vidéo AXIS. Pour ajouter une caméras analogiques sous calaos installer il faut entrer l'adresse IP de l'encodeur ainsi que le numéro du canal sur lequel se trouve la camé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mera</dc:title>
  </office:meta>
</office:document-meta>
</file>