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c8089ba0053092b8390e37c6610e11.png"/>
  <manifest:file-entry manifest:media-type="image/png" manifest:full-path="Pictures/cd98060370518b1be79e02770e028843.png"/>
  <manifest:file-entry manifest:media-type="image/png" manifest:full-path="Pictures/dafbed00b965af319a2c8607c4be1461.png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laos_installer_download"/><text:bookmark-start text:name="__RefHeading___calaos_installer_1"/><text:bookmark-start text:name="calaos_installer"/>Calaos Installer<text:bookmark-end text:name="__RefHeading___calaos_installer_1"/><text:bookmark-end text:name="calaos_installer"/></text:h>
      <text:p text:style-name="Text_20_body">Calaos Installer permet de paramétrer une installation Calaos. Vous trouverez plus d'information sur la page dédié: <text:a xlink:type="simple" xlink:href="https://calaos.fr/wiki/fr/calaos_installer" text:style-name="Internet_20_link" text:visited-style-name="Visited_20_Internet_20_Link">Logiciel calaos_installer</text:a>.</text:p>
      <text:p text:style-name="Text_20_body">Calaos Installer est disponible pour les plateformes Windows, Mac OSX et Linux.</text:p>
      <text:h text:style-name="Heading_20_2" text:outline-level="2"><text:bookmark-start text:name="__RefHeading___telechargement_de_la_derniere_version_2"/><text:bookmark-start text:name="telechargement_de_la_derniere_version"/>Téléchargement de la dernière version<text:bookmark-end text:name="__RefHeading___telechargement_de_la_derniere_version_2"/><text:bookmark-end text:name="telechargement_de_la_derniere_version"/></text:h>
      <text:p text:style-name="Text_20_body"><draw:a xlink:type="simple" xlink:href="http://calaos.fr/download/CalaosInstaller_win32_1.4.exe"><draw:frame draw:style-name="media" draw:name="0" text:anchor-type="as-char" draw:z-index="0" svg:width="3.3866666666667cm" svg:height="3.3866666666667cm"><draw:image xlink:href="Pictures/5ac8089ba0053092b8390e37c6610e11.png" xlink:type="simple" xlink:show="embed" xlink:actuate="onLoad"/></draw:frame></draw:a>  <draw:a xlink:type="simple" xlink:href="http://calaos.fr/download/CalaosInstaller_macosx_1.4.dmg"><draw:frame draw:style-name="media" draw:name="1" text:anchor-type="as-char" draw:z-index="1" svg:width="3.3866666666667cm" svg:height="3.3866666666667cm"><draw:image xlink:href="Pictures/cd98060370518b1be79e02770e028843.png" xlink:type="simple" xlink:show="embed" xlink:actuate="onLoad"/></draw:frame></draw:a> <draw:a xlink:type="simple" xlink:href="http://calaos.fr/download/CalaosInstaller_linux_1.4.tar.bz2"><draw:frame draw:style-name="media" draw:name="2" text:anchor-type="as-char" draw:z-index="2" svg:width="3.3866666666667cm" svg:height="3.3866666666667cm"><draw:image xlink:href="Pictures/dafbed00b965af319a2c8607c4be1461.png" xlink:type="simple" xlink:show="embed" xlink:actuate="onLoad"/></draw:frame></draw:a></text:p>
      <text:h text:style-name="Heading_20_2" text:outline-level="2"><text:bookmark-start text:name="__RefHeading___changelog_1.4_3"/><text:bookmark-start text:name="changelog_1.4"/>Changelog 1.4<text:bookmark-end text:name="__RefHeading___changelog_1.4_3"/><text:bookmark-end text:name="changelog_1.4"/></text:h>
      <text:list text:style-name="List_20_1" text:continue-numbering="false">
        <text:list-item>
          <text:p text:style-name="List_20_1_Content_First"> Correction d'un probleme lors du chargement d'une config avec une entree WIAnalog.</text:p>
        </text:list-item>
        <text:list-item>
          <text:p text:style-name="List_20_1_Content"> Ajout de la modification des “hits” pour les pieces.</text:p>
        </text:list-item>
        <text:list-item>
          <text:p text:style-name="List_20_1_Content"> L'option “wago_841” est maintenant active par defaut. Elle est automatiquement desactive si la config est deja a false.</text:p>
        </text:list-item>
        <text:list-item>
          <text:p text:style-name="List_20_1_Content"> Le dossier par defaut est maintenant le dossier utilisateur et plus le dossier courant.</text:p>
        </text:list-item>
        <text:list-item>
          <text:p text:style-name="List_20_1_Content"> Correction d'un probleme lors de la conversion Volet &lt;-&gt; Volet intelligent</text:p>
        </text:list-item>
        <text:list-item>
          <text:p text:style-name="List_20_1_Content"> Ajout de “var_save” automatiquement pour les Volet intelligents</text:p>
        </text:list-item>
        <text:list-item>
          <text:p text:style-name="List_20_1_Content"> Ajout d'un menu contextuel sur les IO pour les deplacer de piece</text:p>
        </text:list-item>
        <text:list-item>
          <text:p text:style-name="List_20_1_Content"> Modifications de l'interface graphique</text:p>
        </text:list-item>
        <text:list-item>
          <text:p text:style-name="List_20_1_Content"> Correction des regles cree automatiquement pour le chauffage</text:p>
        </text:list-item>
        <text:list-item>
          <text:p text:style-name="List_20_1_Content_Last"> Changement de l'interface de selection des actions/conditions</text:p>
        </text:list-item>
      </text:list>
      <text:h text:style-name="Heading_20_2" text:outline-level="2"><text:bookmark-start text:name="__RefHeading___changelog_1.3_4"/><text:bookmark-start text:name="changelog_1.3"/>Changelog 1.3<text:bookmark-end text:name="__RefHeading___changelog_1.3_4"/><text:bookmark-end text:name="changelog_1.3"/></text:h>
      <text:list text:style-name="List_20_1" text:continue-numbering="false">
        <text:list-item>
          <text:p text:style-name="List_20_1_Content_First"> Correction d'un bug lors de l'utilisation de plusieurs automates</text:p>
        </text:list-item>
        <text:list-item>
          <text:p text:style-name="List_20_1_Content"> Correction d'un bug d'affichage lors de la suppression d'une condition/action</text:p>
        </text:list-item>
        <text:list-item>
          <text:p text:style-name="List_20_1_Content"> Changement de la valeur maximum du temps d'un volet. La valeur max etait de 99s.</text:p>
        </text:list-item>
        <text:list-item>
          <text:p text:style-name="List_20_1_Content"> Correction des problemes lors du Drag'n Drop des IO dans la maison.</text:p>
        </text:list-item>
        <text:list-item>
          <text:p text:style-name="List_20_1_Content"> Sauvegarde des parametres de connections.</text:p>
        </text:list-item>
        <text:list-item>
          <text:p text:style-name="List_20_1_Content"> Ajout d'un processus de mise à jour des tetes 750-841/750-849</text:p>
        </text:list-item>
        <text:list-item>
          <text:p text:style-name="List_20_1_Content_Last"> Correction du bug lors de la création des règles de chauffage</text:p>
        </text:list-item>
      </text:list>
      <text:h text:style-name="Heading_20_2" text:outline-level="2"><text:bookmark-start text:name="__RefHeading___changelog_1.2_5"/><text:bookmark-start text:name="changelog_1.2"/>Changelog 1.2<text:bookmark-end text:name="__RefHeading___changelog_1.2_5"/><text:bookmark-end text:name="changelog_1.2"/></text:h>
      <text:list text:style-name="List_20_1" text:continue-numbering="false">
        <text:list-item>
          <text:p text:style-name="List_20_1_Content_First"> Ajout d'un listing des entrées/sorties trié par numéro.</text:p>
        </text:list-item>
        <text:list-item>
          <text:p text:style-name="List_20_1_Content"> Ajout des pièces correspondantes sur le listing des entrées/sorties</text:p>
        </text:list-item>
        <text:list-item>
          <text:p text:style-name="List_20_1_Content"> Ajout des conditions sur les sorties (<draw:frame draw:style-name="media" draw:name="3" text:anchor-type="as-char" draw:z-index="3" svg:width="0.396875cm" svg:height="0.396875cm"><draw:image xlink:href="Pictures/589a5857d341c0d49d82ce015c740685.gif" xlink:type="simple" xlink:show="embed" xlink:actuate="onLoad"/></draw:frame> uniquement valable à partir des version 1.1.12)</text:p>
        </text:list-item>
        <text:list-item>
          <text:p text:style-name="List_20_1_Content"> Ajout du nom des pièces dans les listes de conditions et d'actions</text:p>
        </text:list-item>
        <text:list-item>
          <text:p text:style-name="List_20_1_Content_Last"> Correction de bugs div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laos_installer_download</dc:title>
  </office:meta>
</office:document-meta>
</file>