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89a5857d341c0d49d82ce015c740685.gif"/>
  <manifest:file-entry manifest:media-type="image/jpeg" manifest:full-path="Pictures/1159b2ade3d1c972f2645387eb7c0ef5.jpg"/>
  <manifest:file-entry manifest:media-type="image/jpeg" manifest:full-path="Pictures/81a8ee3c0ae7245523a8f774c014c4b5.jpg"/>
  <manifest:file-entry manifest:media-type="image/jpeg" manifest:full-path="Pictures/bae9870bc272633976896b3bd87cfeb5.jpg"/>
  <manifest:file-entry manifest:media-type="image/jpeg" manifest:full-path="Pictures/10d2f59d5d1cd941ba230b361c3363a3.jpg"/>
  <manifest:file-entry manifest:media-type="image/jpeg" manifest:full-path="Pictures/284da29de2ecfc76840924d071a62977.jpg"/>
  <manifest:file-entry manifest:media-type="image/jpeg" manifest:full-path="Pictures/16af8dda19f3cadf4d4042ebc0bb7904.jpg"/>
  <manifest:file-entry manifest:media-type="image/jpeg" manifest:full-path="Pictures/87c3974c9ac1fc3ca4f4c61288cbf13a.jpg"/>
  <manifest:file-entry manifest:media-type="image/jpeg" manifest:full-path="Pictures/acf23cb11b037abd5808ca64ecb58cac.jpg"/>
  <manifest:file-entry manifest:media-type="image/jpeg" manifest:full-path="Pictures/e214c126797ff9f8e0487ae0300cfc90.jpg"/>
  <manifest:file-entry manifest:media-type="image/jpeg" manifest:full-path="Pictures/5c248f6f7b65c81477753c5f8769bd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alaos_installer"/><text:bookmark-start text:name="__RefHeading___logiciel_calaos-installer_1"/><text:bookmark-start text:name="logiciel_calaos-installer"/>Logiciel Calaos-Installer<text:bookmark-end text:name="__RefHeading___logiciel_calaos-installer_1"/><text:bookmark-end text:name="logiciel_calaos-installer"/></text:h>
      <text:p text:style-name="Text_20_body">Ce document présente l’utilisation de Calaos-Installer dans le cadre de la programmation d'un automate Wago et du serveur Calaos.</text:p>
      <text:p text:style-name="Text_20_body"><draw:frame draw:style-name="media" draw:name="0" text:anchor-type="as-char" draw:z-index="0" svg:width="0.396875cm" svg:height="0.396875cm"><draw:image xlink:href="Pictures/589a5857d341c0d49d82ce015c740685.gif" xlink:type="simple" xlink:show="embed" xlink:actuate="onLoad"/></draw:frame> Attention ce logiciel permet de programmer uniquement les automates Wago référencés par Calaos.</text:p>
      <text:h text:style-name="Heading_20_1" text:outline-level="1"><text:bookmark-start text:name="__RefHeading___telechargement_2"/><text:bookmark-start text:name="telechargement"/>Téléchargement<text:bookmark-end text:name="__RefHeading___telechargement_2"/><text:bookmark-end text:name="telechargement"/></text:h>
      <text:p text:style-name="Text_20_body">Le logiciel Calaos-Installer est disponible pour les plateformes Windows, Mac OS X et Linux.</text:p>
      <text:h text:style-name="Heading_20_1" text:outline-level="1"><text:bookmark-start text:name="__RefHeading___presentation_generale_3"/><text:bookmark-start text:name="presentation_generale"/>Présentation générale<text:bookmark-end text:name="__RefHeading___presentation_generale_3"/><text:bookmark-end text:name="presentation_generale"/></text:h>
      <text:list text:style-name="List_20_1" text:continue-numbering="false">
        <text:list-item>
          <text:p text:style-name="LastListParagraph_List_20_1_Content_First"> Il faut savoir qu'il n'est pas nécessaire d'avoir une centrale Calaos installée pour débuter la programmation du mode “dégradé” de l’automate. Pour rappel, ce mode permet un fonctionnement autonome et basique de l’installation. De ce fait, les réglages sont limités dans ce mode, de telle sorte que les entrées ne peuvent accepter que des conditions “true” ou “1 appui” et les sorties n'acceptent que les actions “toggle”. </text:p>
        </text:list-item>
      </text:list>
      <text:p text:style-name="Text_20_body">Une fois le serveur installé, toutes les conditions et actions seront actives et disponibles.</text:p>
      <text:p text:style-name="Text_20_body"><text:a xlink:type="simple" xlink:href="http://www.calaos.fr/download/stable/calaos_installer/" text:style-name="Internet_20_link" text:visited-style-name="Visited_20_Internet_20_Link">Télécharger l'installeur</text:a></text:p>
      <text:h text:style-name="Heading_20_3" text:outline-level="3"><text:bookmark-start text:name="__RefHeading___presentation_4"/><text:bookmark-start text:name="presentation"/>Présentation<text:bookmark-end text:name="__RefHeading___presentation_4"/><text:bookmark-end text:name="presentation"/></text:h>
      <text:p text:style-name="Text_20_body">Le logiciel Calaos-Installer se décompose en quatre parties bien distinctes:</text:p>
      <text:p text:style-name="Text_20_body"><draw:frame draw:style-name="mediacenter" draw:name="  Legend" text:anchor-type="paragraph" draw:z-index="0" svg:width="21.166666666667cm" style:rel-width="100%"><draw:text-box><text:p text:style-name="legendcenter"><draw:frame draw:style-name="mediacenter" draw:name=" " text:anchor-type="paragraph" draw:z-index="1" svg:width="21.166666666667cm" style:rel-width="100%" svg:height="10.971001221001cm" style:rel-height="scale"><draw:image xlink:href="Pictures/1159b2ade3d1c972f2645387eb7c0ef5.jpg" xlink:type="simple" xlink:show="embed" xlink:actuate="onLoad"/></draw:frame> </text:p></draw:text-box></draw:frame></text:p>
      <text:h text:style-name="Heading_20_2" text:outline-level="2"><text:bookmark-start text:name="__RefHeading___partie_maison_5"/><text:bookmark-start text:name="partie_maison"/>Partie maison<text:bookmark-end text:name="__RefHeading___partie_maison_5"/><text:bookmark-end text:name="partie_maison"/></text:h>
      <text:h text:style-name="Heading_20_3" text:outline-level="3"><text:bookmark-start text:name="__RefHeading___ajouter_une_piece_6"/><text:bookmark-start text:name="ajouter_une_piece"/>Ajouter une pièce<text:bookmark-end text:name="__RefHeading___ajouter_une_piece_6"/><text:bookmark-end text:name="ajouter_une_piece"/></text:h>
      <text:p text:style-name="Text_20_body">Il suffit simplement de faire « ajouter » dans la partie « maison », puis de sélectionner la rubrique « pièce », veuillez ensuite entrer le nom de votre pièce dans la fenêtre qui apparait, ainsi que sélectionner le type de pièce correspondant à la catégorie dans laquelle la pièce va se retrouver sur l’écran tactile.
Une fois validée la pièce s’ajoute automatiquement dans la partie maison, à la fin de la liste des pièces déjà créées.</text:p>
      <text:p text:style-name="Text_20_body"><draw:frame draw:style-name="mediacenter" draw:name="2" text:anchor-type="paragraph" draw:z-index="2" svg:width="18.520833333333cm" style:rel-width="100%" svg:height="14.587205014749cm" style:rel-height="scale"><draw:image xlink:href="Pictures/81a8ee3c0ae7245523a8f774c014c4b5.jpg" xlink:type="simple" xlink:show="embed" xlink:actuate="onLoad"/></draw:frame></text:p>
      <text:h text:style-name="Heading_20_3" text:outline-level="3"><text:bookmark-start text:name="__RefHeading___ajouter_un_equipement_7"/><text:bookmark-start text:name="ajouter_un_equipement"/>Ajouter un équipement<text:bookmark-end text:name="__RefHeading___ajouter_un_equipement_7"/><text:bookmark-end text:name="ajouter_un_equipement"/></text:h>
      <text:p text:style-name="Text_20_body">Pour ajouter un équipement dans une pièce de la maison (interrupteur, lumière,...), sélectionner la pièce dans laquelle vous voulez ajouter votre équipement. Déroulez le menu “ajouter” de la partie maison, puis choisissez l'équipement que vous voulez ajouter. Une fois validé, l'équipement va automatiquement s'ajouter dans la pièce présélectionnée. Si toute fois vous n'aviez pas sélectionné la bonne pièce, vous pouvez faire un <text:a xlink:type="simple" xlink:href="http://fr.wikipedia.org/wiki/Glisser-d%C3%A9poser" text:style-name="Internet_20_link" text:visited-style-name="Visited_20_Internet_20_Link">glisser/déplacer</text:a> de l'équipement d'une pièce à l'autre.</text:p>
      <text:h text:style-name="Heading_20_2" text:outline-level="2"><text:bookmark-start text:name="__RefHeading___l_automate_sans_serveur_8"/><text:bookmark-start text:name="l_automate_sans_serveur"/>l'automate sans serveur<text:bookmark-end text:name="__RefHeading___l_automate_sans_serveur_8"/><text:bookmark-end text:name="l_automate_sans_serveur"/></text:h>
      <text:h text:style-name="Heading_20_3" text:outline-level="3"><text:bookmark-start text:name="__RefHeading___creer_un_projet_9"/><text:bookmark-start text:name="creer_un_projet"/>Créer un projet<text:bookmark-end text:name="__RefHeading___creer_un_projet_9"/><text:bookmark-end text:name="creer_un_projet"/></text:h>
      <text:p text:style-name="Text_20_body">Pour créer un projet, il est préférable de pouvoir le sauvegarder sur votre machine afin de pouvoir réutiliser la configuration. Dans une installation sans serveur (lors de la programmation du mode automate), la configuration ne peut pas être stocké et donc importé à partir de l'automate lui même. Enregistrer la configuration sur votre PC est donc obligatoire.</text:p>
      <text:p text:style-name="Text_20_body">Pour cela, il faudra créer un dossier sur votre poste qui contiendra le projet. Puis sous Calaos Installer vous pouvez sauvegarder le projet en cours <draw:frame draw:style-name="media" draw:name="3" text:anchor-type="as-char" draw:z-index="3" svg:width="1.0583333333333cm" svg:height="0.74626068376068cm"><draw:image xlink:href="Pictures/bae9870bc272633976896b3bd87cfeb5.jpg" xlink:type="simple" xlink:show="embed" xlink:actuate="onLoad"/></draw:frame> et choisir ce dossier.</text:p>
      <text:p text:style-name="Text_20_body"><draw:frame draw:style-name="media" draw:name="4" text:anchor-type="as-char" draw:z-index="4" svg:width="0.396875cm" svg:height="0.396875cm"><draw:image xlink:href="Pictures/589a5857d341c0d49d82ce015c740685.gif" xlink:type="simple" xlink:show="embed" xlink:actuate="onLoad"/></draw:frame> N'oubliez pas de sauvegarder régulièrement votre projet afin de ne pas perdre quelque chose.</text:p>
      <text:h text:style-name="Heading_20_3" text:outline-level="3"><text:bookmark-start text:name="__RefHeading___connexion_a_l_automate_10"/><text:bookmark-start text:name="connexion_a_l_automate"/>Connexion à l'automate<text:bookmark-end text:name="__RefHeading___connexion_a_l_automate_10"/><text:bookmark-end text:name="connexion_a_l_automate"/></text:h>
      <text:p text:style-name="Text_20_body">Pour pouvoir se connecter à l'automate il faudra au préalable modifier l'adresse IP de sa machine pour pouvoir accéder au réseau 10.0.0.x. L'adresse IP par défaut de l'automate est toujours 10.0.0.123.</text:p>
      <text:p text:style-name="Text_20_body"><draw:frame draw:style-name="mediacenter" draw:name="5" text:anchor-type="paragraph" draw:z-index="5" svg:width="7.9375cm" svg:height="5.2916666666667cm"><draw:image xlink:href="Pictures/10d2f59d5d1cd941ba230b361c3363a3.jpg" xlink:type="simple" xlink:show="embed" xlink:actuate="onLoad"/></draw:frame></text:p>
      <text:p text:style-name="Text_20_body">Pour se connecter à l’automate sans serveur, il suffit de cliquer sur le bouton « se connecter » de la page d’accueil, une fenêtre va s’ouvrir où il faudra y entrer l’adresse IP de l’automate qui est par défaut en 10.0.0.123.</text:p>
      <text:p text:style-name="Text_20_body"><draw:frame draw:style-name="mediacenter" draw:name="6" text:anchor-type="paragraph" draw:z-index="6" svg:width="18.520833333333cm" style:rel-width="100%" svg:height="13.286174482467cm" style:rel-height="scale"><draw:image xlink:href="Pictures/284da29de2ecfc76840924d071a62977.jpg" xlink:type="simple" xlink:show="embed" xlink:actuate="onLoad"/></draw:frame></text:p>
      <text:p text:style-name="Text_20_body">Une fois l'automate connecté, le statut de la connexion sera indiqué en bas à droite de la fenêtre principale. La version du logiciel interne de l'automate sera également indiquée.</text:p>
      <text:h text:style-name="Heading_20_3" text:outline-level="3"><text:bookmark-start text:name="__RefHeading___charger_un_programme_11"/><text:bookmark-start text:name="charger_un_programme"/>Charger un programme<text:bookmark-end text:name="__RefHeading___charger_un_programme_11"/><text:bookmark-end text:name="charger_un_programme"/></text:h>
      <text:p text:style-name="Text_20_body">Pour charger votre programme dans l'automate il faut aller dans la barre de menu en haut de la page de calaos installer, dans “projet” puis “programmer l'automate”.</text:p>
      <text:p text:style-name="Text_20_body"><draw:frame draw:style-name="mediacenter" draw:name="7" text:anchor-type="paragraph" draw:z-index="7" svg:width="13.599583333333cm" svg:height="3.730625cm"><draw:image xlink:href="Pictures/16af8dda19f3cadf4d4042ebc0bb7904.jpg" xlink:type="simple" xlink:show="embed" xlink:actuate="onLoad"/></draw:frame></text:p>
      <text:h text:style-name="Heading_20_3" text:outline-level="3"><text:bookmark-start text:name="__RefHeading___modifier_un_programme_12"/><text:bookmark-start text:name="modifier_un_programme"/>Modifier un programme<text:bookmark-end text:name="__RefHeading___modifier_un_programme_12"/><text:bookmark-end text:name="modifier_un_programme"/></text:h>
      <text:p text:style-name="Text_20_body">Si vous voulez modifier le programme existant dans l'automate, il faut ouvrir le projet<draw:frame draw:style-name="media" draw:name="8" text:anchor-type="as-char" draw:z-index="8" svg:width="1.0583333333333cm" svg:height="0.64865591397849cm"><draw:image xlink:href="Pictures/87c3974c9ac1fc3ca4f4c61288cbf13a.jpg" xlink:type="simple" xlink:show="embed" xlink:actuate="onLoad"/></draw:frame> enregistré dans le dossier de votre machine depuis le logiciel calaos_installer, faire les modifications souhaitées, charger le programme dans l'automate, et ne pas oublier d'enregistrer à nouveau votre projet dans le dossier sur votre machine<draw:frame draw:style-name="media" draw:name="9" text:anchor-type="as-char" draw:z-index="9" svg:width="1.0583333333333cm" svg:height="0.74626068376068cm"><draw:image xlink:href="Pictures/bae9870bc272633976896b3bd87cfeb5.jpg" xlink:type="simple" xlink:show="embed" xlink:actuate="onLoad"/></draw:frame>.</text:p>
      <text:h text:style-name="Heading_20_2" text:outline-level="2"><text:bookmark-start text:name="__RefHeading___connexion_a_la_centrale_domotique_calaos_13"/><text:bookmark-start text:name="connexion_a_la_centrale_domotique_calaos"/>Connexion à la centrale domotique calaos<text:bookmark-end text:name="__RefHeading___connexion_a_la_centrale_domotique_calaos_13"/><text:bookmark-end text:name="connexion_a_la_centrale_domotique_calaos"/></text:h>
      <text:p text:style-name="Text_20_body"><draw:frame draw:style-name="mediacenter" draw:name="10" text:anchor-type="paragraph" draw:z-index="10" svg:width="7.9375cm" svg:height="5.7576492537313cm"><draw:image xlink:href="Pictures/acf23cb11b037abd5808ca64ecb58cac.jpg" xlink:type="simple" xlink:show="embed" xlink:actuate="onLoad"/></draw:frame>
Pour plus de détail sur la centrale domotique calaos se référer à : <text:a xlink:type="simple" xlink:href="https://calaos.fr/wiki/fr/centrale_calaos" text:style-name="Internet_20_link" text:visited-style-name="Visited_20_Internet_20_Link">Centrale domotique Calaos</text:a></text:p>
      <text:h text:style-name="Heading_20_3" text:outline-level="3"><text:bookmark-start text:name="__RefHeading___charger_le_programme_d_une_centrale_14"/><text:bookmark-start text:name="charger_le_programme_d_une_centrale"/>Charger le programme d'une centrale<text:bookmark-end text:name="__RefHeading___charger_le_programme_d_une_centrale_14"/><text:bookmark-end text:name="charger_le_programme_d_une_centrale"/></text:h>
      <text:p text:style-name="Text_20_body">Pour ouvrir un projet à partir d'une centrale, il faudra se munir des informations suivantes:</text:p>
      <text:list text:style-name="List_20_1" text:continue-numbering="false">
        <text:list-item>
          <text:p text:style-name="List_20_1_Content_First"> Nom d'utilisateur Calaos</text:p>
        </text:list-item>
        <text:list-item>
          <text:p text:style-name="List_20_1_Content"> Mot de passe</text:p>
        </text:list-item>
        <text:list-item>
          <text:p text:style-name="List_20_1_Content_Last"> Adresse IP de la centrale (optionnel)</text:p>
        </text:list-item>
      </text:list>
      <text:p text:style-name="Text_20_body">Vous pouvez ensuite aller dans le menu “Fichier” -&gt; “Ouvrir un projet en ligne”. Vous devrez ensuite entrer les informations nécessaire à la connexion.</text:p>
      <text:p text:style-name="Text_20_body">Il est possible de se connecter à distance (à travers internet) ou tout simple si on ne connait l'adresse IP de la centrale. Pour cela, on peut cocher “Connexion par home.calaos.fr” au lieu de remplir le champ de l'adresse IP.</text:p>
      <text:p text:style-name="Text_20_body"><draw:frame draw:style-name="mediacenter" draw:name="11" text:anchor-type="paragraph" draw:z-index="11" svg:width="5.2916666666667cm" svg:height="5.2508043758044cm"><draw:image xlink:href="Pictures/e214c126797ff9f8e0487ae0300cfc90.jpg" xlink:type="simple" xlink:show="embed" xlink:actuate="onLoad"/></draw:frame></text:p>
      <text:h text:style-name="Heading_20_3" text:outline-level="3"><text:bookmark-start text:name="__RefHeading___enregistrer_le_nouveau_programme_vers_la_centrale_15"/><text:bookmark-start text:name="enregistrer_le_nouveau_programme_vers_la_centrale"/>Enregistrer le nouveau programme vers la centrale<text:bookmark-end text:name="__RefHeading___enregistrer_le_nouveau_programme_vers_la_centrale_15"/><text:bookmark-end text:name="enregistrer_le_nouveau_programme_vers_la_centrale"/></text:h>
      <text:p text:style-name="Text_20_body">Une fois votre programme terminé, il va falloir renvoyer la configuration sur la centrale. Pour cela la procédure est presque identique à l'ouverture, à la seule différence qu'il faudra choisir “Sauvegarder un projet en ligne”</text:p>
      <text:p text:style-name="Text_20_body"><draw:frame draw:style-name="mediacenter" draw:name="12" text:anchor-type="paragraph" draw:z-index="12" svg:width="18.520833333333cm" style:rel-width="100%" svg:height="8.3929852320675cm" style:rel-height="scale"><draw:image xlink:href="Pictures/5c248f6f7b65c81477753c5f8769bd56.jpg" xlink:type="simple" xlink:show="embed" xlink:actuate="onLoad"/></draw:frame></text:p>
      <text:h text:style-name="Heading_20_1" text:outline-level="1"><text:bookmark-start text:name="__RefHeading___programmation_16"/><text:bookmark-start text:name="programmation"/>Programmation<text:bookmark-end text:name="__RefHeading___programmation_16"/><text:bookmark-end text:name="programmation"/></text:h>
      <text:h text:style-name="Heading_20_4" text:outline-level="4"><text:bookmark-start text:name="__RefHeading___ajouter_des_elements_dans_la_maison_17"/><text:bookmark-start text:name="ajouter_des_elements_dans_la_maison"/>Ajouter des éléments dans la maison<text:bookmark-end text:name="__RefHeading___ajouter_des_elements_dans_la_maison_17"/><text:bookmark-end text:name="ajouter_des_elements_dans_la_maison"/></text:h>
      <text:p text:style-name="Text_20_body"><text:a xlink:type="simple" xlink:href="https://calaos.fr/wiki/fr/detection_des_boutons" text:style-name="Internet_20_link" text:visited-style-name="Visited_20_Internet_20_Link">Détection des boutons poussoir</text:a></text:p>
      <text:p text:style-name="Text_20_body"><text:a xlink:type="simple" xlink:href="https://calaos.fr/wiki/fr/ajouter_une_lumiere" text:style-name="Internet_20_link" text:visited-style-name="Visited_20_Internet_20_Link">Ajouter une lumière ou d'une prise commandée</text:a></text:p>
      <text:p text:style-name="Text_20_body"><text:a xlink:type="simple" xlink:href="https://calaos.fr/wiki/fr/ajouter_un_volet" text:style-name="Internet_20_link" text:visited-style-name="Visited_20_Internet_20_Link">Ajouter un volet</text:a></text:p>
      <text:p text:style-name="Text_20_body"><text:a xlink:type="simple" xlink:href="https://calaos.fr/wiki/fr/lumiere_dalli" text:style-name="Internet_20_link" text:visited-style-name="Visited_20_Internet_20_Link">Ajouter des lumière DALI</text:a></text:p>
      <text:p text:style-name="Text_20_body"><text:a xlink:type="simple" xlink:href="https://calaos.fr/wiki/fr/lumiere_dmx" text:style-name="Internet_20_link" text:visited-style-name="Visited_20_Internet_20_Link">Ajouter des lumière DMX</text:a></text:p>
      <text:p text:style-name="Text_20_body"><text:a xlink:type="simple" xlink:href="https://calaos.fr/wiki/fr/sonde_de_temperature" text:style-name="Internet_20_link" text:visited-style-name="Visited_20_Internet_20_Link">Ajouter une sonde de température</text:a></text:p>
      <text:p text:style-name="Text_20_body"><text:a xlink:type="simple" xlink:href="https://calaos.fr/wiki/fr/camera" text:style-name="Internet_20_link" text:visited-style-name="Visited_20_Internet_20_Link">Ajouter une caméra</text:a></text:p>
      <text:p text:style-name="Text_20_body"><text:a xlink:type="simple" xlink:href="https://calaos.fr/wiki/fr/lecteur_de_musique" text:style-name="Internet_20_link" text:visited-style-name="Visited_20_Internet_20_Link">Ajouter un lecteur de musique</text:a></text:p>
      <text:h text:style-name="Heading_20_4" text:outline-level="4"><text:bookmark-start text:name="__RefHeading___etablir_des_regles_18"/><text:bookmark-start text:name="etablir_des_regles"/>Établir des règles<text:bookmark-end text:name="__RefHeading___etablir_des_regles_18"/><text:bookmark-end text:name="etablir_des_regles"/></text:h>
      <text:p text:style-name="Text_20_body"><text:a xlink:type="simple" xlink:href="https://calaos.fr/wiki/fr/programmer_une_lampe_sur_un_bouton" text:style-name="Internet_20_link" text:visited-style-name="Visited_20_Internet_20_Link">Programmer une sortie(lumiére, volet, prise comandée...) sur un bouton standard</text:a></text:p>
      <text:p text:style-name="Text_20_body"><text:a xlink:type="simple" xlink:href="https://calaos.fr/wiki/fr/programmer_un_bouton_triple_action" text:style-name="Internet_20_link" text:visited-style-name="Visited_20_Internet_20_Link">Programmer une sortie sur un bouton triples actions</text:a></text:p>
      <text:p text:style-name="Text_20_body"><text:a xlink:type="simple" xlink:href="https://calaos.fr/wiki/fr/programmation_de_variation" text:style-name="Internet_20_link" text:visited-style-name="Visited_20_Internet_20_Link">Programmation d'une lumière DALI ou DMX sur un bouton</text:a></text:p>
      <text:h text:style-name="Heading_20_4" text:outline-level="4"><text:bookmark-start text:name="__RefHeading___etablir_une_variable_19"/><text:bookmark-start text:name="etablir_une_variable"/>Établir une variable<text:bookmark-end text:name="__RefHeading___etablir_une_variable_19"/><text:bookmark-end text:name="etablir_une_variable"/></text:h>
      <text:p text:style-name="Text_20_body"><text:a xlink:type="simple" xlink:href="https://calaos.fr/wiki/fr/creer_une_variable_interne" text:style-name="Internet_20_link" text:visited-style-name="Visited_20_Internet_20_Link">Créer une variable interne</text:a></text:p>
      <text:p text:style-name="Text_20_body"><text:a xlink:type="simple" xlink:href="https://calaos.fr/wiki/fr/creer_une_variable_scenario" text:style-name="Internet_20_link" text:visited-style-name="Visited_20_Internet_20_Link">Créer une variable scénario</text:a></text:p>
      <text:p text:style-name="Text_20_body"><text:a xlink:type="simple" xlink:href="https://calaos.fr/wiki/fr/creer_une_variable_horaire" text:style-name="Internet_20_link" text:visited-style-name="Visited_20_Internet_20_Link">Créer une variable horai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installer</dc:title>
  </office:meta>
</office:document-meta>
</file>