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538b22619b54478a73579bd86527ed.jpg"/>
  <manifest:file-entry manifest:media-type="image/png" manifest:full-path="Pictures/9804485dd2af05a259b598ae38b77c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0-460"/><text:bookmark-start text:name="__RefHeading___module_de_sonde_de_temperature_4_canaux_1"/><text:bookmark-start text:name="module_de_sonde_de_temperature_4_canaux"/>Module de sonde de température 4 canaux<text:bookmark-end text:name="__RefHeading___module_de_sonde_de_temperature_4_canaux_1"/><text:bookmark-end text:name="module_de_sonde_de_temperature_4_canaux"/></text:h>
      <text:p text:style-name="Text_20_body">Un système domotique se doit de récupérer les informations relatives à la température ambiante, que ce soit extérieure ou intérieure. L'acquisition de température se fait grâce à des sondes <text:a xlink:type="simple" xlink:href="http://fr.wikipedia.org/wiki/Thermom%C3%A8tre_%C3%A0_r%C3%A9sistance_de_platine" text:style-name="Internet_20_link" text:visited-style-name="Visited_20_Internet_20_Link">PT1000</text:a>. Ce module d'entrée accepte 4 connexions directes de sondes de température PT1000. La connexion est réalisée avec des sondes 2 fils.</text:p>
      <text:p text:style-name="Text_20_body">La linéarisation sur toute la plage des températures est réalisée par l'électronique interne au module.</text:p>
      <text:p text:style-name="Text_20_body"><draw:frame draw:style-name="mediacenter" draw:name="Wago 750-460 Legend" text:anchor-type="paragraph" draw:z-index="0" svg:width="9.2604166666667cm"><draw:text-box><text:p text:style-name="legendcenter"><draw:frame draw:style-name="mediacenter" draw:name="Wago 750-460" text:anchor-type="paragraph" draw:z-index="0" svg:width="9.2604166666667cm" svg:height="10.451041666667cm"><draw:image xlink:href="Pictures/fa538b22619b54478a73579bd86527ed.jpg" xlink:type="simple" xlink:show="embed" xlink:actuate="onLoad"/></draw:frame>Wago 750-460</text:p></draw:text-box></draw:frame></text:p>
      <text:h text:style-name="Heading_20_2" text:outline-level="2"><text:bookmark-start text:name="__RefHeading___cablage_2"/><text:bookmark-start text:name="cablage"/>Câblage<text:bookmark-end text:name="__RefHeading___cablage_2"/><text:bookmark-end text:name="cablage"/></text:h>
      <text:p text:style-name="Text_20_body">Le câblage des sondes s'effectue comme sur le schéma ci-dessous.</text:p>
      <text:p text:style-name="Text_20_body"><draw:frame draw:style-name="mediacenter" draw:name="Schema PT1000 Legend" text:anchor-type="paragraph" draw:z-index="0" svg:width="11.90625cm"><draw:text-box><text:p text:style-name="legendcenter"><draw:frame draw:style-name="mediacenter" draw:name="Schema PT1000" text:anchor-type="paragraph" draw:z-index="1" svg:width="11.90625cm" svg:height="5.8146802325581cm"><draw:image xlink:href="Pictures/9804485dd2af05a259b598ae38b77cd3.png" xlink:type="simple" xlink:show="embed" xlink:actuate="onLoad"/></draw:frame>Schema PT1000</text:p></draw:text-box></draw:frame></text:p>
      <text:p text:style-name="Text_20_body">La borne comporte 4 Leds de statut indiquant si la sonde est correctement connecté ou en court circuit. Si la Led correspondant à l'entrée est rouge, il y a court circuit. Si la Led est éteinte, la connexion est bonne.</text:p>
      <text:h text:style-name="Heading_20_3" text:outline-level="3"><text:bookmark-start text:name="__RefHeading___gestion_de_chauffage_3"/><text:bookmark-start text:name="gestion_de_chauffage"/>Gestion de chauffage<text:bookmark-end text:name="__RefHeading___gestion_de_chauffage_3"/><text:bookmark-end text:name="gestion_de_chauffage"/></text:h>
      <text:p text:style-name="Text_20_body">La gestion du chauffage doit se faire avec une sonde température par zone, couplé à un actionneur (une sortie <text:a xlink:type="simple" xlink:href="http://fr.wikipedia.org/wiki/Tout_ou_rien" text:style-name="Internet_20_link" text:visited-style-name="Visited_20_Internet_20_Link">tout ou rien</text:a>, par ex.). Habituellement, on peut facilement piloter une zone de chauffage en branchant une électrovanne sur le circuit voulu, puis connecter cette électrovanne sur une sortie relais.</text:p>
      <text:p text:style-name="Text_20_body">Vous retrouverez plus d'informations relatives à la gestion de chauffage ici:</text:p>
      <text:list text:style-name="List_20_1" text:continue-numbering="false">
        <text:list-item>
          <text:p text:style-name="LastListParagraph_List_20_1_Content_First"> <text:a xlink:type="simple" xlink:href="https://calaos.fr/wiki/fr/gestion_chauffage" text:style-name="Internet_20_link" text:visited-style-name="Visited_20_Internet_20_Link">Gestion de chauffage</text:a></text:p>
        </text:list-item>
      </text:list>
      <text:h text:style-name="Heading_20_2" text:outline-level="2"><text:bookmark-start text:name="__RefHeading___programmation_4"/><text:bookmark-start text:name="programmation"/>Programmation<text:bookmark-end text:name="__RefHeading___programmation_4"/><text:bookmark-end text:name="programmation"/></text:h>
      <text:p text:style-name="Text_20_body">La programmation d'une sonde se fait grâce au logiciel <text:a xlink:type="simple" xlink:href="https://calaos.fr/wiki/fr/calaos_installer" text:style-name="Internet_20_link" text:visited-style-name="Visited_20_Internet_20_Link">Calaos Installer</text:a>. Vous aurez besoin du numéro d'entrée de la sonde. Par exemple, sur le schéma ci-dessus, la sonde 0 est connecté sur <text:span text:style-name="Strong_20_Emphasis">l'entrée analogique automate 0</text:span> et la sonde 2 sur <text:span text:style-name="Strong_20_Emphasis">l'entrée analogique automate 2</text:span>. Un repérage est donc nécessaire pour connaitre le numéro de chaque sonde.</text:p>
      <text:p text:style-name="Text_20_body">Bien entendu, la 1ère borne d'entrée analogique commence la numérotation et continu avec les bornes d'entrées analogiques suivantes. Donc la 1ère borne commence à 0, la suivante a 4, etc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0-460</dc:title>
  </office:meta>
</office:document-meta>
</file>