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ac8c4b904b01977d487f712dced8c0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750-1405"/><text:bookmark-start text:name="__RefHeading___module_d_entrees_16_canaux_24v_1"/><text:bookmark-start text:name="module_d_entrees_16_canaux_24v"/>Module d'entrées 16 canaux 24V<text:bookmark-end text:name="__RefHeading___module_d_entrees_16_canaux_24v_1"/><text:bookmark-end text:name="module_d_entrees_16_canaux_24v"/></text:h>
      <text:p text:style-name="Text_20_body">Cette borne d'entrée 16 canaux est similaire en tout point à la borne <text:a xlink:type="simple" xlink:href="https://calaos.fr/wiki/fr/750-430" text:style-name="Internet_20_link" text:visited-style-name="Visited_20_Internet_20_Link">d'entrée 8 canaux</text:a> et le même principe pourra être utilisé.</text:p>
      <text:p text:style-name="Text_20_body"><draw:frame draw:style-name="mediacenter" draw:name="Wago 750-1405 Legend" text:anchor-type="paragraph" draw:z-index="0" svg:width="9.2604166666667cm"><draw:text-box><text:p text:style-name="legendcenter"><draw:frame draw:style-name="mediacenter" draw:name="Wago 750-1405" text:anchor-type="paragraph" draw:z-index="0" svg:width="9.2604166666667cm" svg:height="10.136106185973cm"><draw:image xlink:href="Pictures/6ac8c4b904b01977d487f712dced8c0f.jpg" xlink:type="simple" xlink:show="embed" xlink:actuate="onLoad"/></draw:frame>Wago 750-1405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750-1405</dc:title>
  </office:meta>
</office:document-meta>
</file>