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e9a42ff9514f08bd67e71ae343ac27.png"/>
  <manifest:file-entry manifest:media-type="image/gif" manifest:full-path="Pictures/6a92060c9593a63d15217193543879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ech_doc"/><text:bookmark-start text:name="__RefHeading___installation_1"/><text:bookmark-start text:name="installation"/>Installation<text:bookmark-end text:name="__RefHeading___installation_1"/><text:bookmark-end text:name="installation"/></text:h>
      <text:p text:style-name="Text_20_body">Welcome to this chapter dedicated to the technical aspect of Calaos home automation system. You will find everything that is necessary for a DIY installer or an electrician must know to build a complete Calaos installation. You will find global installation schematics that show all the components of a Calaos home automation system with also a list of the most important component of it.</text:p>
      <text:p text:style-name="Text_20_body">With all the provided links you will be able to access to the characteristics of each product, the cabling explanation and also each stage of the programmation. Now you have to read closely each point without forgetting any installation step. Good luck !</text:p>
      <text:h text:style-name="Heading_20_2" text:outline-level="2"><text:bookmark-start text:name="__RefHeading___base_2"/><text:bookmark-start text:name="base"/>Base<text:bookmark-end text:name="__RefHeading___base_2"/><text:bookmark-end text:name="base"/></text:h>
      <text:p text:style-name="Text_20_body"><draw:frame draw:style-name="mediacenter" draw:name="Schéma général de l'installation Legend" text:anchor-type="paragraph" draw:z-index="0" svg:width="17.197916666667cm" style:rel-width="100%"><draw:text-box><text:p text:style-name="legendcenter"><draw:frame draw:style-name="mediacenter" draw:name="Schéma général de l'installation" text:anchor-type="paragraph" draw:z-index="0" svg:width="17.197916666667cm" style:rel-width="100%" svg:height="16.185150462963cm" style:rel-height="scale"><draw:image xlink:href="Pictures/e9e9a42ff9514f08bd67e71ae343ac27.png" xlink:type="simple" xlink:show="embed" xlink:actuate="onLoad"/></draw:frame>Schéma général de l'installation</text:p></draw:text-box></draw:frame></text:p>
      <text:h text:style-name="Heading_20_3" text:outline-level="3"><text:bookmark-start text:name="__RefHeading___prerequis_3"/><text:bookmark-start text:name="prerequis"/>Prérequis<text:bookmark-end text:name="__RefHeading___prerequis_3"/><text:bookmark-end text:name="prerequis"/></text:h>
      <text:p text:style-name="Text_20_body">Une installation domotique Calaos comprend évidemment quelques <text:a xlink:type="simple" xlink:href="https://calaos.fr/wiki/en/prerequis" text:style-name="Internet_20_link" text:visited-style-name="Visited_20_Internet_20_Link">prérequis</text:a> qui vous permettront de réaliser l'installation dans les meilleures conditions possibles. A savoir que la topologie générale du câblage des éléments électriques est différentes et que tous les matériaux ne sont pas compatibles avec la domotique Calaos. Cette page vous permettra donc d'entamer les manoeuvres sur de bonnes bases</text:p>
      <text:list text:style-name="List_20_1" text:continue-numbering="false">
        <text:list-item>
          <text:p text:style-name="LastListParagraph_List_20_1_Content_First"> <text:a xlink:type="simple" xlink:href="https://calaos.fr/wiki/en/prerequis" text:style-name="Internet_20_link" text:visited-style-name="Visited_20_Internet_20_Link">Les prérequis</text:a></text:p>
        </text:list-item>
      </text:list>
      <text:p text:style-name="Text_20_body"><text:line-break/><text:line-break/><text:line-break/></text:p>
      <text:h text:style-name="Heading_20_2" text:outline-level="2"><text:bookmark-start text:name="__RefHeading___tableau_electrique_4"/><text:bookmark-start text:name="tableau_electrique"/>Tableau électrique<text:bookmark-end text:name="__RefHeading___tableau_electrique_4"/><text:bookmark-end text:name="tableau_electrique"/></text:h>
      <text:p text:style-name="Text_20_body">La partie électricité traditionnelle et la partie domotique demande un encombrement assez conséquent dans un tableau électrique c'est pourquoi nous préconisons une gamme de tableau bien précise qui est parfaitement adaptée à cet encombrement en plus d'être de très bonne qualité. Il s'agit donc de l'enveloppee électrique quatro de hager dont vous pourrez consulter les caractéristiques ici:</text:p>
      <text:list text:style-name="List_20_1" text:continue-numbering="false">
        <text:list-item>
          <text:p text:style-name="LastListParagraph_List_20_1_Content_First"> <text:a xlink:type="simple" xlink:href="https://calaos.fr/wiki/en/quatro" text:style-name="Internet_20_link" text:visited-style-name="Visited_20_Internet_20_Link">Tableau électrique</text:a></text:p>
        </text:list-item>
      </text:list>
      <text:p text:style-name="Text_20_body"><text:line-break/><text:line-break/></text:p>
      <text:h text:style-name="Heading_20_2" text:outline-level="2"><text:bookmark-start text:name="__RefHeading___automate_5"/><text:bookmark-start text:name="automate"/>Automate<text:bookmark-end text:name="__RefHeading___automate_5"/><text:bookmark-end text:name="automate"/></text:h>
      <text:p text:style-name="Text_20_body">L'automate est le coeur de l'installation Calaos. Il permet de faire le lien entre la centrale domotique et les entrées/sorties/capteurs électriques.</text:p>
      <text:p text:style-name="Text_20_body">Vous retrouverez sur la page suivante le détail de la partie automatisme.</text:p>
      <text:list text:style-name="List_20_1" text:continue-numbering="false">
        <text:list-item>
          <text:p text:style-name="LastListParagraph_List_20_1_Content_First"> <text:a xlink:type="simple" xlink:href="https://calaos.fr/wiki/en/automate_wago" text:style-name="Internet_20_link" text:visited-style-name="Visited_20_Internet_20_Link">Automate Wago</text:a></text:p>
        </text:list-item>
      </text:list>
      <text:p text:style-name="Text_20_body">L'automate permet également d'être une passerelle KNX, et par conséquent la centrale peut piloter une installation KNX. Vous trouverez plus d'information sur l'installation KNX ici:</text:p>
      <text:list text:style-name="List_20_1" text:continue-numbering="false">
        <text:list-item>
          <text:p text:style-name="LastListParagraph_List_20_1_Content_First"> <text:a xlink:type="simple" xlink:href="https://calaos.fr/wiki/en/install_knx" text:style-name="Internet_20_link" text:visited-style-name="Visited_20_Internet_20_Link">Installation KNX</text:a></text:p>
        </text:list-item>
      </text:list>
      <text:p text:style-name="Text_20_body"><text:line-break/><text:line-break/></text:p>
      <text:h text:style-name="Heading_20_2" text:outline-level="2"><text:bookmark-start text:name="__RefHeading___centrale_calaos_6"/><text:bookmark-start text:name="centrale_calaos"/>Centrale Calaos<text:bookmark-end text:name="__RefHeading___centrale_calaos_6"/><text:bookmark-end text:name="centrale_calaos"/></text:h>
      <text:p text:style-name="Text_20_body">La centrale domotique est le coeur de l'installation. Elle s'occupe de la supervision et de la gestion de l'habitat.</text:p>
      <text:list text:style-name="List_20_1" text:continue-numbering="false">
        <text:list-item>
          <text:p text:style-name="List_20_1_Content_First"> <text:a xlink:type="simple" xlink:href="https://calaos.fr/wiki/en/hardware_v2" text:style-name="Internet_20_link" text:visited-style-name="Visited_20_Internet_20_Link">Serveur Calaos V2</text:a></text:p>
        </text:list-item>
        <text:list-item>
          <text:p text:style-name="List_20_1_Content_Last"> <text:a xlink:type="simple" xlink:href="https://calaos.fr/wiki/en/centrale_calaos" text:style-name="Internet_20_link" text:visited-style-name="Visited_20_Internet_20_Link">La centrale domotique (Ancienne V1)</text:a></text:p>
        </text:list-item>
      </text:list>
      <text:p text:style-name="Text_20_body">Il est possible de se connecter en mode console sur la centrale (SSH). La documentation des commandes disponibles est disponible ici:</text:p>
      <text:list text:style-name="List_20_1" text:continue-numbering="false">
        <text:list-item>
          <text:p text:style-name="LastListParagraph_List_20_1_Content_First"> <text:a xlink:type="simple" xlink:href="https://calaos.fr/wiki/en/centrale_console" text:style-name="Internet_20_link" text:visited-style-name="Visited_20_Internet_20_Link">Configuration en ligne de commande</text:a></text:p>
        </text:list-item>
      </text:list>
      <text:p text:style-name="Text_20_body">La centrale permet de connecter un écran tactile afin d'avoir une supervision.</text:p>
      <text:list text:style-name="List_20_1" text:continue-numbering="false">
        <text:list-item>
          <text:p text:style-name="LastListParagraph_List_20_1_Content_First"> <text:a xlink:type="simple" xlink:href="https://calaos.fr/wiki/en/ecran_tactile" text:style-name="Internet_20_link" text:visited-style-name="Visited_20_Internet_20_Link">Ecran tactile Calaos</text:a></text:p>
        </text:list-item>
      </text:list>
      <text:h text:style-name="Heading_20_2" text:outline-level="2"><text:bookmark-start text:name="__RefHeading___zone_de_musique_7"/><text:bookmark-start text:name="zone_de_musique"/>Zone de musique<text:bookmark-end text:name="__RefHeading___zone_de_musique_7"/><text:bookmark-end text:name="zone_de_musique"/></text:h>
      <text:p text:style-name="Text_20_body">Le système multi-room audio de Calaos est principalement fondé sur les Squeezebox de Logitech. Le principe étant de diffuser un fichier différent dans plusieurs zone, nous installons une Squeezebox par zone qui fait office de platine et cherche les différents fichier sur le réseau. Pour ce genre d'installation nous préconisons l'utilisation d'un NAS assez puissant pour pouvoir supporter le soft de Squeezebox, le Squeezecenter.</text:p>
      <text:h text:style-name="Heading_20_2" text:outline-level="2"><text:bookmark-start text:name="__RefHeading___amplification_8"/><text:bookmark-start text:name="amplification"/>Amplification<text:bookmark-end text:name="__RefHeading___amplification_8"/><text:bookmark-end text:name="amplification"/></text:h>
      <text:p text:style-name="Text_20_body">Il est possible d'ajouter des amplificateurs connectés au reseau directement dans Calaos Installer Les différentes marques supportées aujourd'hui sont:</text:p>
      <text:list text:style-name="List_20_1" text:continue-numbering="false">
        <text:list-item>
          <text:p text:style-name="List_20_1_Content_First"> Onkio</text:p>
        </text:list-item>
        <text:list-item>
          <text:p text:style-name="List_20_1_Content"> Denon</text:p>
        </text:list-item>
        <text:list-item>
          <text:p text:style-name="List_20_1_Content"> <text:a xlink:type="simple" xlink:href="https://calaos.fr/wiki/avreceivers/yamaha" text:style-name="Internet_20_link" text:visited-style-name="Visited_20_Internet_20_Link">Yamaha</text:a></text:p>
        </text:list-item>
        <text:list-item>
          <text:p text:style-name="List_20_1_Content"> Marantz</text:p>
        </text:list-item>
        <text:list-item>
          <text:p text:style-name="List_20_1_Content_Last"> Pioneer</text:p>
        </text:list-item>
      </text:list>
      <text:h text:style-name="Heading_20_2" text:outline-level="2"><text:bookmark-start text:name="__RefHeading___cameras_de_surveillance_9"/><text:bookmark-start text:name="cameras_de_surveillance"/>Caméras de surveillance<text:bookmark-end text:name="__RefHeading___cameras_de_surveillance_9"/><text:bookmark-end text:name="cameras_de_surveillance"/></text:h>
      <text:list text:style-name="List_20_1" text:continue-numbering="false">
        <text:list-item>
          <text:p text:style-name="LastListParagraph_List_20_1_Content_First"> <text:a xlink:type="simple" xlink:href="https://calaos.fr/wiki/fr/camera/camera_ip_mjpeg/foscam" text:style-name="Internet_20_link" text:visited-style-name="Visited_20_Internet_20_Link">camera ip type foscam et clones</text:a></text:p>
        </text:list-item>
      </text:list>
      <text:h text:style-name="Heading_20_2" text:outline-level="2"><text:bookmark-start text:name="__RefHeading___programmation_10"/><text:bookmark-start text:name="programmation"/>Programmation<text:bookmark-end text:name="__RefHeading___programmation_10"/><text:bookmark-end text:name="programmation"/></text:h>
      <text:list text:style-name="List_20_1" text:continue-numbering="false">
        <text:list-item>
          <text:p text:style-name="LastListParagraph_List_20_1_Content_First"> <text:a xlink:type="simple" xlink:href="https://calaos.fr/wiki/en/calaos_installer" text:style-name="Internet_20_link" text:visited-style-name="Visited_20_Internet_20_Link">Calaos Installer</text:a></text:p>
        </text:list-item>
      </text:list>
      <text:list text:style-name="List_20_1" text:continue-numbering="false">
        <text:list-item>
          <text:p text:style-name="LastListParagraph_List_20_1_Content_First"> <text:a xlink:type="simple" xlink:href="https://calaos.fr/wiki/en/pushingbox" text:style-name="Internet_20_link" text:visited-style-name="Visited_20_Internet_20_Link">Notifications avec PushingBox</text:a></text:p>
        </text:list-item>
      </text:list>
      <text:list text:style-name="List_20_1" text:continue-numbering="false">
        <text:list-item>
          <text:p text:style-name="LastListParagraph_List_20_1_Content_First"> <text:a xlink:type="simple" xlink:href="https://calaos.fr/wiki/en/calaos_installation_server" text:style-name="Internet_20_link" text:visited-style-name="Visited_20_Internet_20_Link">Installation de calaos sur un serveur</text:a></text:p>
        </text:list-item>
      </text:list>
      <text:h text:style-name="Heading_20_2" text:outline-level="2"><text:bookmark-start text:name="__RefHeading___interfaces_secondaires_11"/><text:bookmark-start text:name="interfaces_secondaires"/>Interfaces secondaires<text:bookmark-end text:name="__RefHeading___interfaces_secondaires_11"/><text:bookmark-end text:name="interfaces_secondaires"/></text:h>
      <text:p text:style-name="Text_20_body"><draw:frame draw:style-name="media" draw:name="1" text:anchor-type="as-char" draw:z-index="1" svg:width="2.1166666666667cm" svg:height="0.396875cm"><draw:image xlink:href="Pictures/6a92060c9593a63d15217193543879f7.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ech_doc</dc:title>
  </office:meta>
</office:document-meta>
</file>