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93ec256ee64106fa669262e0a8d969c.jpg"/>
  <manifest:file-entry manifest:media-type="image/jpeg" manifest:full-path="Pictures/382d4aba765e9ef63dbce823c107c5d8.jpg"/>
  <manifest:file-entry manifest:media-type="image/jpeg" manifest:full-path="Pictures/ea33178090551c1c4ec29f20d6a7fcb3.jpg"/>
  <manifest:file-entry manifest:media-type="image/jpeg" manifest:full-path="Pictures/632da367af4bc75c62a93af52f6e985d.jpg"/>
  <manifest:file-entry manifest:media-type="image/jpeg" manifest:full-path="Pictures/fc4e6c1a5fad579c627690822b7959cc.jpg"/>
  <manifest:file-entry manifest:media-type="image/jpeg" manifest:full-path="Pictures/40e001dd5f53d266f8fb3d46a5c3869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quick_start_guide"/><text:bookmark-start text:name="__RefHeading___calaos_quick_start_guide_1"/><text:bookmark-start text:name="calaos_quick_start_guide"/>Calaos quick start guide<text:bookmark-end text:name="__RefHeading___calaos_quick_start_guide_1"/><text:bookmark-end text:name="calaos_quick_start_guide"/></text:h>
      <text:h text:style-name="Heading_20_1" text:outline-level="1"><text:bookmark-start text:name="__RefHeading___raspberry_pi_quick_start_guide_2"/><text:bookmark-start text:name="raspberry_pi_quick_start_guide"/>Raspberry pi quick start guide<text:bookmark-end text:name="__RefHeading___raspberry_pi_quick_start_guide_2"/><text:bookmark-end text:name="raspberry_pi_quick_start_guide"/></text:h>
      <text:h text:style-name="Heading_20_2" text:outline-level="2"><text:bookmark-start text:name="__RefHeading___what_you_need_3"/><text:bookmark-start text:name="what_you_need"/>What you need<text:bookmark-end text:name="__RefHeading___what_you_need_3"/><text:bookmark-end text:name="what_you_need"/></text:h>
      <text:list text:style-name="List_20_1" text:continue-numbering="false">
        <text:list-item>
          <text:p text:style-name="List_20_1_Content_First"> A computer with Linux, MacosX or Windows</text:p>
        </text:list-item>
        <text:list-item>
          <text:p text:style-name="List_20_1_Content"> A Raspberry pi, Model B</text:p>
        </text:list-item>
        <text:list-item>
          <text:p text:style-name="List_20_1_Content"> An SD Card, We recommend an 2GB class 10 SD card (class 4 can be broken much more quickly)</text:p>
        </text:list-item>
        <text:list-item>
          <text:p text:style-name="List_20_1_Content_Last"> Download the latest official calaos image for raspberrypi :<text:a xlink:type="simple" xlink:href="http://www.calaos.fr/download/stable/calaos-os/raspberrypi/" text:style-name="Internet_20_link" text:visited-style-name="Visited_20_Internet_20_Link">http://www.calaos.fr/download/stable/calaos-os/raspberrypi/</text:a></text:p>
        </text:list-item>
      </text:list>
      <text:h text:style-name="Heading_20_1" text:outline-level="1"><text:bookmark-start text:name="__RefHeading___creating_the_sd_card_with_calaos_os_4"/><text:bookmark-start text:name="creating_the_sd_card_with_calaos_os"/>Creating the SD card with calaos os<text:bookmark-end text:name="__RefHeading___creating_the_sd_card_with_calaos_os_4"/><text:bookmark-end text:name="creating_the_sd_card_with_calaos_os"/></text:h>
      <text:h text:style-name="Heading_20_4" text:outline-level="4"><text:bookmark-start text:name="__RefHeading___linux_5"/><text:bookmark-start text:name="linux"/>Linux<text:bookmark-end text:name="__RefHeading___linux_5"/><text:bookmark-end text:name="linux"/></text:h>
      <text:p text:style-name="Text_20_body">Launch a terminal and go in the directory where you download the calaos os image.</text:p>
      <text:p text:style-name="Preformatted_20_Text"> $ cd ~/Downloads<text:line-break/> $ tar xvf calaos-image-raspberrypi-v2.0.tar.xz</text:p>
      <text:p text:style-name="Text_20_body">Insert the sdcard into the sdcard reader of your PC.
You need to know which device was created by linux when the card was inserted. The device name is something like /dev/sdX or /dev/mmcblkX.
To know the exact name use the following command :</text:p>
      <text:p text:style-name="Preformatted_20_Text"> $ dmesg | tail</text:p>
      <text:p text:style-name="Text_20_body">You should get something like that :</text:p>
      <text:p text:style-name="Preformatted_20_Text"> [191385.790344] mmc0: new high speed SDHC card at address 1234<text:line-break/> [191385.790574] mmcblk0: mmc0:1234 SA04G 3.67 GiB<text:line-break/> [191385.791564]<text:s text:c="2"/>mmcblk0: p1 p2</text:p>
      <text:p text:style-name="Text_20_body">In that case the device is /dev/mmvblk0</text:p>
      <text:p text:style-name="Text_20_body">We need to ensure that this device is not mounted on your system</text:p>
      <text:p text:style-name="Preformatted_20_Text"> $ sudo umount /dev/mmvblk0p1<text:line-break/> $ sudo umount /dev/mmvblk0p2<text:line-break/> ...</text:p>
      <text:p text:style-name="Text_20_body">or in case your device is detected as /dev/sdX</text:p>
      <text:p text:style-name="Preformatted_20_Text"> $ sudo umount /dev/sdd1<text:line-break/> $ sudo umount /dev/sdd2<text:line-break/> ...</text:p>
      <text:p text:style-name="Text_20_body">You can verify that the devices are not mounted by using the mount command </text:p>
      <text:p text:style-name="Preformatted_20_Text"> $ mount</text:p>
      <text:p text:style-name="Text_20_body">No sdcard must appears in the resulting list.</text:p>
      <text:p text:style-name="Text_20_body">Let's now copy <text:span text:style-name="Strong_20_Emphasis">calaos os</text:span> on the sdcard</text:p>
      <text:p text:style-name="Preformatted_20_Text"> sudo dd if=calaos-image-raspberrypi-v2.0-20150214101639.rootfs.rpi-sdimg of=/dev/mmcblk0</text:p>
      <text:p text:style-name="Text_20_body">Once the operation is completed, you can remove the sdcard, and insert it in the Raspberry pi.</text:p>
      <text:h text:style-name="Heading_20_4" text:outline-level="4"><text:bookmark-start text:name="__RefHeading___macos_6"/><text:bookmark-start text:name="macos"/>Macos<text:bookmark-end text:name="__RefHeading___macos_6"/><text:bookmark-end text:name="macos"/></text:h>
      <text:p text:style-name="Text_20_body">You can use ApplePi-Baker. It's a free utility that allows you to write an image to the sdcard.
It can be download here : <text:a xlink:type="simple" xlink:href="http://www.tweaking4all.com/downloads/raspberrypi/ApplePi-Baker.zip" text:style-name="Internet_20_link" text:visited-style-name="Visited_20_Internet_20_Link">http://www.tweaking4all.com/downloads/raspberrypi/ApplePi-Baker.zip</text:a></text:p>
      <text:h text:style-name="Heading_20_4" text:outline-level="4"><text:bookmark-start text:name="__RefHeading___windows_7"/><text:bookmark-start text:name="windows"/>Windows<text:bookmark-end text:name="__RefHeading___windows_7"/><text:bookmark-end text:name="windows"/></text:h>
      <text:p text:style-name="Text_20_body">You can use Win32DiskImager. You can download it here : <text:a xlink:type="simple" xlink:href="http://sourceforge.net/projects/win32diskimager/" text:style-name="Internet_20_link" text:visited-style-name="Visited_20_Internet_20_Link">http://sourceforge.net/projects/win32diskimager/</text:a></text:p>
      <text:h text:style-name="Heading_20_1" text:outline-level="1"><text:bookmark-start text:name="__RefHeading___connecting_to_the_rpi_8"/><text:bookmark-start text:name="connecting_to_the_rpi"/>Connecting to the Rpi<text:bookmark-end text:name="__RefHeading___connecting_to_the_rpi_8"/><text:bookmark-end text:name="connecting_to_the_rpi"/></text:h>
      <text:p text:style-name="Text_20_body">When you boot your raspberrypi, the network is configured to use dhcp, so you need to know what IP address the DHCP server gave to the Pi. Or if you are using MacOS or Linux, you may try to connect to it with : </text:p>
      <text:p text:style-name="Preformatted_20_Text"> ssh root@rasberrypi</text:p>
      <text:p text:style-name="Text_20_body">If you already know the IP address, just connect directly :</text:p>
      <text:p text:style-name="Preformatted_20_Text"> ssh root@ip_address</text:p>
      <text:p text:style-name="Text_20_body">The default password is empty.
If you have trouble to find the ip adress, look here : <text:a xlink:type="simple" xlink:href="http://www.raspberrypi.org/documentation/troubleshooting/hardware/networking/ip-address.md" text:style-name="Internet_20_link" text:visited-style-name="Visited_20_Internet_20_Link">http://www.raspberrypi.org/documentation/troubleshooting/hardware/networking/ip-address.md</text:a> it may give you some hints.</text:p>
      <text:p text:style-name="Text_20_body">NOTE : on Linux and MacosX you can use the Terminal to use ssh. On windows you need a program like putty to connect to the raspberrypi : <text:a xlink:type="simple" xlink:href="http://www.putty.org/" text:style-name="Internet_20_link" text:visited-style-name="Visited_20_Internet_20_Link">http://www.putty.org/</text:a></text:p>
      <text:h text:style-name="Heading_20_1" text:outline-level="1"><text:bookmark-start text:name="__RefHeading___calaos_server_configuration_9"/><text:bookmark-start text:name="calaos_server_configuration"/>Calaos Server configuration<text:bookmark-end text:name="__RefHeading___calaos_server_configuration_9"/><text:bookmark-end text:name="calaos_server_configuration"/></text:h>
      <text:p text:style-name="Text_20_body">You can set the basic parameters of your calaos installation : username and password.</text:p>
      <text:p text:style-name="Preformatted_20_Text"><text:s text:c="2"/>$ calaos_config set cn_user nico<text:line-break/><text:s text:c="2"/>$ calaos_config set cn_pass calaos_rox</text:p>
      <text:p text:style-name="Text_20_body">These user and password are those that you will use to connect from Calaos Web, Calaos Home or Calaos Installer.</text:p>
      <text:p text:style-name="Text_20_body">Restart calaos_server to take this new parameters into account : </text:p>
      <text:p text:style-name="Preformatted_20_Text"><text:s text:c="2"/>$ systemctl restart calaos_server</text:p>
      <text:p text:style-name="Text_20_body">To see if everything is working fine with calaos server, you can try to connect to the server via Calaos Web. Start your favorite web browser and connect to <text:a xlink:type="simple" xlink:href="http://raspberrypi" text:style-name="Internet_20_link" text:visited-style-name="Visited_20_Internet_20_Link">http://raspberrypi</text:a> or <text:a xlink:type="simple" xlink:href="http://ip_address" text:style-name="Internet_20_link" text:visited-style-name="Visited_20_Internet_20_Link">http://ip_address</text:a>
You should be able to login, but nothing is displayed in the interface. It's completely <text:span text:style-name="Strong_20_Emphasis">normal</text:span> as we don't have configured the whole installation yet. What we need now is to create the configuration of our house, and Calaos Installer will be used for that.</text:p>
      <text:h text:style-name="Heading_20_1" text:outline-level="1"><text:bookmark-start text:name="__RefHeading___house_configuration_with_calaos_installer_10"/><text:bookmark-start text:name="house_configuration_with_calaos_installer"/>House configuration with Calaos Installer<text:bookmark-end text:name="__RefHeading___house_configuration_with_calaos_installer_10"/><text:bookmark-end text:name="house_configuration_with_calaos_installer"/></text:h>
      <text:p text:style-name="Text_20_body">Calaos Installer is an application for Linux, Macos X and Windows.
You can download it here : <text:a xlink:type="simple" xlink:href="http://www.calaos.fr/download/stable/calaos_installer/" text:style-name="Internet_20_link" text:visited-style-name="Visited_20_Internet_20_Link">http://www.calaos.fr/download/stable/calaos_installer/</text:a></text:p>
      <text:p text:style-name="Text_20_body">Install calaos-installer for you OS from this page, and launch it.</text:p>
      <text:p text:style-name="Text_20_body">On the interface, you should find a <text:span text:style-name="Strong_20_Emphasis">Autodetection</text:span> button. Click on it. It launched the discovery process of Calaos Server trough the network.
If Calaos Server is found, the IP address is displayed in the Window. You can then double click on it and connect to Calaos Server with the credentials you fixed in the first section of this guide.</text:p>
      <text:p text:style-name="Text_20_body">You can now add the Input/Output with calaos-installer depending on the Hardware connected to calaos-server.</text:p>
      <text:p text:style-name="Text_20_body"><draw:frame draw:style-name="mediacenter" draw:name="0" text:anchor-type="paragraph" draw:z-index="0" svg:width="28.336875cm" style:rel-width="100%" svg:height="21.2725cm" style:rel-height="scale"><draw:image xlink:href="Pictures/f93ec256ee64106fa669262e0a8d969c.jpg" xlink:type="simple" xlink:show="embed" xlink:actuate="onLoad"/></draw:frame></text:p>
      <text:p text:style-name="Text_20_body">Click Calaos Server-&gt;Download Project from Calaos Server.
This action download the configuration on the raspberry pi on your local machine to edit it.</text:p>
      <text:p text:style-name="Text_20_body"><draw:frame draw:style-name="mediacenter" draw:name="1" text:anchor-type="paragraph" draw:z-index="1" svg:width="11.562291666667cm" svg:height="7.9904166666667cm"><draw:image xlink:href="Pictures/382d4aba765e9ef63dbce823c107c5d8.jpg" xlink:type="simple" xlink:show="embed" xlink:actuate="onLoad"/></draw:frame></text:p>
      <text:p text:style-name="Text_20_body">You can put here the IP address (This address should have bee insert if audetection process has worked). Put also the user and password you give in the first part. Default values are user/pass</text:p>
      <text:p text:style-name="Text_20_body">If the download is ok, the connection between the raspberry-pi and your local PC is ok. </text:p>
      <text:p text:style-name="Text_20_body">Now add a new Room :  Click on  add Item -&gt; Room
And enter a friendly name for the new room.</text:p>
      <text:p text:style-name="Text_20_body">Now create a new virtual swith : 
add Item -&gt; Internal Variable.</text:p>
      <text:p text:style-name="Text_20_body">Enter informations as on this screenshot:</text:p>
      <text:p text:style-name="Text_20_body"><draw:frame draw:style-name="mediacenter" draw:name="2" text:anchor-type="paragraph" draw:z-index="2" svg:width="10.874375cm" svg:height="10.927291666667cm"><draw:image xlink:href="Pictures/ea33178090551c1c4ec29f20d6a7fcb3.jpg" xlink:type="simple" xlink:show="embed" xlink:actuate="onLoad"/></draw:frame></text:p>
      <text:p text:style-name="Text_20_body">Save the confoguration, and send it to the raspberry-pi with :  Calaos Server -&gt; Send project to calaos server.</text:p>
      <text:p text:style-name="Text_20_body">You can see if everyhting is up and working, by connecting yourself to the web interface : (<text:a xlink:type="simple" xlink:href="http://ip_raspberrypi" text:style-name="Internet_20_link" text:visited-style-name="Visited_20_Internet_20_Link">http://ip_raspberrypi</text:a>), you may also use the mobile application or Calaos Home application.
Here the result on the following interfaces : 
Calaos Home :
<draw:frame draw:style-name="mediacenter" draw:name="3" text:anchor-type="paragraph" draw:z-index="3" svg:width="27.093333333333cm" style:rel-width="100%" svg:height="20.32cm" style:rel-height="scale"><draw:image xlink:href="Pictures/632da367af4bc75c62a93af52f6e985d.jpg" xlink:type="simple" xlink:show="embed" xlink:actuate="onLoad"/></draw:frame></text:p>
      <text:p text:style-name="Text_20_body">Calaos Web :
<draw:frame draw:style-name="mediacenter" draw:name="4" text:anchor-type="paragraph" draw:z-index="4" svg:width="27.040416666667cm" style:rel-width="100%" svg:height="21.060833333333cm" style:rel-height="scale"><draw:image xlink:href="Pictures/fc4e6c1a5fad579c627690822b7959cc.jpg" xlink:type="simple" xlink:show="embed" xlink:actuate="onLoad"/></draw:frame></text:p>
      <text:p text:style-name="Text_20_body">Calaos Mobile :
<draw:frame draw:style-name="mediacenter" draw:name="5" text:anchor-type="paragraph" draw:z-index="5" svg:width="8.4666666666667cm" svg:height="13.440833333333cm"><draw:image xlink:href="Pictures/40e001dd5f53d266f8fb3d46a5c3869d.jpg" xlink:type="simple" xlink:show="embed" xlink:actuate="onLoad"/></draw:frame></text:p>
      <text:p text:style-name="Text_20_body">You know now how to create I/O for Calaos. You can now create you complete Home Automation installation, depending on the hardware you ow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quick_start_guide</dc:title>
  </office:meta>
</office:document-meta>
</file>