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a20c5a64c787a4257bd9d834de08e06.png"/>
  <manifest:file-entry manifest:media-type="image/png" manifest:full-path="Pictures/dc19951cb11d705098adbae9f74459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protocole_mqtt"/>To set up a new custom MQTT device in calaos installer do the following:
Add Item -&gt; Mqtt and select device, in this example we have selected temperature Sensor.</text:p>
      <text:p text:style-name="Text_20_body"><draw:frame draw:style-name="media" draw:name="0" text:anchor-type="as-char" draw:z-index="0" svg:width="10.583333333333cm" svg:height="10.410465819722cm"><draw:image xlink:href="Pictures/da20c5a64c787a4257bd9d834de08e06.png" xlink:type="simple" xlink:show="embed" xlink:actuate="onLoad"/></draw:frame></text:p>
      <text:p text:style-name="Text_20_body">The value put into path is what is used to extract the message from the json. In the case of arrays of values this will differ.
<draw:frame draw:style-name="media" draw:name="1" text:anchor-type="as-char" draw:z-index="1" svg:width="10.583333333333cm" svg:height="9.5714900947459cm"><draw:image xlink:href="Pictures/dc19951cb11d705098adbae9f7445940.png" xlink:type="simple" xlink:show="embed" xlink:actuate="onLoad"/></draw:frame></text:p>
      <text:p text:style-name="Text_20_body">Note Topic names must be matched exactly. /sensor/temperature and sensor/temperature are separate topic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protocole_mqtt</dc:title>
  </office:meta>
</office:document-meta>
</file>