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tection_des_boutons"/><text:bookmark-start text:name="__RefHeading___detection_des_interrupteurs_1"/><text:bookmark-start text:name="detection_des_interrupteurs"/>Détection des interrupteurs<text:bookmark-end text:name="__RefHeading___detection_des_interrupteurs_1"/><text:bookmark-end text:name="detection_des_interrupteurs"/></text:h>
      <text:p text:style-name="Text_20_body">Le câblage des interrupteur n'a pas besoin d'être repéré, car grâce au logiciel calaos_installer vous allez pouvoir faire une détection de chaque interrupteur et leur donner un nom afin de les repérer dans chaque piè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tection_des_boutons</dc:title>
  </office:meta>
</office:document-meta>
</file>