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64cfb607db9be50e6a2023870ca0e4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entrale_ssh"/><text:bookmark-start text:name="__RefHeading___acces_ssh_1"/><text:bookmark-start text:name="acces_ssh"/>Accès SSH<text:bookmark-end text:name="__RefHeading___acces_ssh_1"/><text:bookmark-end text:name="acces_ssh"/></text:h>
      <text:p text:style-name="Text_20_body">Le protocole SSH permet d'avoir une console en ligne de commande sécurisé. La centrale permet ce type d'accès. Il faut au préalable activer cet accès en passant par la page web, dans la partie Configuration. L'accès SSH est désactivé par défaut pour des raisons de sécurité.</text:p>
      <text:h text:style-name="Heading_20_2" text:outline-level="2"><text:bookmark-start text:name="__RefHeading___console_2"/><text:bookmark-start text:name="console"/>Console<text:bookmark-end text:name="__RefHeading___console_2"/><text:bookmark-end text:name="console"/></text:h>
      <text:p text:style-name="Text_20_body">Une fois activé, on peut maitenant se connecter en console pour avoir une ligne de commande. Pour cela on peut utiliser un terminal (sous Linux ou Mac OSX) ou l'application  (sous windows).</text:p>
      <text:h text:style-name="Heading_20_3" text:outline-level="3"><text:bookmark-start text:name="__RefHeading___windows_3"/><text:bookmark-start text:name="windows"/>Windows<text:bookmark-end text:name="__RefHeading___windows_3"/><text:bookmark-end text:name="windows"/></text:h>
      <text:p text:style-name="Text_20_body">Il faudra utiliser l'application <text:a xlink:type="simple" xlink:href="http://the.earth.li/~sgtatham/putty/latest/x86/putty.exe" text:style-name="Internet_20_link" text:visited-style-name="Visited_20_Internet_20_Link">Putty</text:a> sous Windows pour accéder à un terminal SSH.</text:p>
      <text:p text:style-name="Text_20_body">Téléchargez l'application, puis exécutez la. Vous devriez vous retrouver avec la fenêtre de connexion de Putty. Il suffira de remplir le champs <text:span text:style-name="Emphasis">Host Name</text:span> avec l'adresse IP de la centrale, puis de cliquer sur <text:span text:style-name="Emphasis">Open</text:span>.</text:p>
      <text:p text:style-name="Text_20_body"><draw:frame draw:style-name="mediacenter" draw:name="Putty Legend" text:anchor-type="paragraph" draw:z-index="0" svg:width="11.773958333333cm"><draw:text-box><text:p text:style-name="legendcenter"><draw:frame draw:style-name="mediacenter" draw:name="Putty" text:anchor-type="paragraph" draw:z-index="0" svg:width="11.773958333333cm" svg:height="10.715625cm"><draw:image xlink:href="Pictures/964cfb607db9be50e6a2023870ca0e4a.jpg" xlink:type="simple" xlink:show="embed" xlink:actuate="onLoad"/></draw:frame>Putty</text:p></draw:text-box></draw:frame></text:p>
      <text:p text:style-name="Text_20_body">Une fois la connexion lancée, vous devrez vous identifier avec les paramètres suivant</text:p>
      <text:list text:style-name="List_20_1" text:continue-numbering="false">
        <text:list-item>
          <text:p text:style-name="List_20_1_Content_First"> login: root</text:p>
        </text:list-item>
        <text:list-item>
          <text:p text:style-name="List_20_1_Content_Last"> mot de passe: rootme</text:p>
        </text:list-item>
      </text:list>
      <text:h text:style-name="Heading_20_3" text:outline-level="3"><text:bookmark-start text:name="__RefHeading___mac_os_et_linux_4"/><text:bookmark-start text:name="mac_os_et_linux"/>Mac OS et Linux<text:bookmark-end text:name="__RefHeading___mac_os_et_linux_4"/><text:bookmark-end text:name="mac_os_et_linux"/></text:h>
      <text:p text:style-name="Text_20_body">Il suffira d'ouvrir un terminal, et de lancer la connexion avec la commande suivante, en pensant a remplacer l'adresse ip de la centrale par la votre:</text:p>
      <text:p text:style-name="Text_20_body"><text:span text:style-name="Source_20_Text">ssh root@192.168.1.100</text:span></text:p>
      <text:p text:style-name="Text_20_body">Puis tapez le mot de passe: root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centrale_ssh</dc:title>
  </office:meta>
</office:document-meta>
</file>