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3582c509601ec83c446285b5a84ee8.png"/>
  <manifest:file-entry manifest:media-type="image/png" manifest:full-path="Pictures/50ea24512a74fc4c37b051fff5035947.png"/>
  <manifest:file-entry manifest:media-type="image/png" manifest:full-path="Pictures/860c6aac29e3cfe2a594c2ac1af0a9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3.229166666667cm" svg:height="9.921875cm"><draw:image xlink:href="Pictures/373582c509601ec83c446285b5a84ee8.png" xlink:type="simple" xlink:show="embed" xlink:actuate="onLoad"/></draw:frame>
<text:line-break/><text:line-break/></text:p>
      <text:p text:style-name="Text_20_body"><text:bookmark text:name="bureau"/>Le bureau constitue le tableau de bord de l'interface. Différents widgets peuvent être ajoutés au bureau afin de le personnaliser .On y retrouve surtout le menu principal :
<text:line-break/><text:line-break/></text:p>
      <text:p text:style-name="Text_20_body"><draw:frame draw:style-name="mediacenter" draw:name="1" text:anchor-type="paragraph" draw:z-index="1" svg:width="13.229166666667cm" svg:height="2.2204431684335cm"><draw:image xlink:href="Pictures/50ea24512a74fc4c37b051fff5035947.png" xlink:type="simple" xlink:show="embed" xlink:actuate="onLoad"/></draw:frame>
<text:line-break/><text:line-break/>
En appuyant sur la touche <draw:frame draw:style-name="media" draw:name="2" text:anchor-type="as-char" draw:z-index="2" svg:width="1.0847916666667cm" svg:height="0.58208333333333cm"><draw:image xlink:href="Pictures/860c6aac29e3cfe2a594c2ac1af0a9c6.png" xlink:type="simple" xlink:show="embed" xlink:actuate="onLoad"/></draw:frame>, vous aurez la possibilité de modifier l'agencement et la taille des widgets sur la page d'accueil, mettre l'écran en veille ou encore redémarrer la centrale domotique</text:p>
      <text:p text:style-name="Text_20_body"> Le bureau est configurable dans le menu configuration suivre les explications à la page 8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ureau</dc:title>
  </office:meta>
</office:document-meta>
</file>